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maken van proefsleuven om de werkelijke ligging van kabels en leidingen te onderzoeken in de buurt van Zwaluwplein 10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5918 in de buurt van Zwaluwplein 10, 2661BT, Bergschenhoek. </text:p>
            <text:p text:style-name="common-al">Het maken van proefsleuven om de werkelijke ligging van kabels en leidingen te onderzoeken (verleend en verzonden 05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6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5918 </meta:user-defined>
    <dc:language>nl</dc:language>
    <meta:user-defined meta:name="OVERHEIDop.locatietype/OVERHEIDop.gebiedsmarkering">Adres</meta:user-defined>
    <meta:user-defined meta:name="DC.title">Toestemming voor het maken van proefsleuven om de werkelijke ligging van kabels en leidingen te onderzoeken in de buurt van Zwaluwplein 10 te Bergschenho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683</meta:user-defined>
    <meta:user-defined meta:name="OVERHEIDop.GmbID/DC.identifier">gmb-2026-381683</meta:user-defined>
    <meta:user-defined meta:name="OVERHEIDop.versieInformatie"/>
  </office:meta>
</office:document-meta>
</file>