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 Kreilemansweg 6 8111PW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2-07-2026</text:p>
            <text:p text:style-name="common-al">
            <text:span text:style-name="nadrukvet">Locatie:</text:span> Kreilemansweg 6 8111PW Heeten</text:p>
            <text:p text:style-name="common-al">
            <text:span text:style-name="nadrukvet">Zaakomschrijving:</text:span> het mobiele breken van (asfalt)puin</text:p>
            <text:p text:style-name="common-al">
            <text:span text:style-name="nadrukvet">Zaaknummer:</text:span> 0177ESUITE58083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circa 400 ton<text:span text:style-name="nadrukvet"/>bestaande uit 320 ton betonpuin, 40 ton metselwerkpuin en 40 ton kalkzandsteen gedurende 1,5 dag in de periode van 19 augustus 2026 tot en met 21 augustus 2026 van 07:00-18:00 uur.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5808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168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580832026</meta:user-defined>
    <meta:user-defined meta:name="DCTERMS.abstract">het mobiele breken van (asfalt)p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mobiel breken van bouw- en sloopafval, Kreilemansweg 6 8111PW Hee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82</meta:user-defined>
    <meta:user-defined meta:name="OVERHEIDop.GmbID/DC.identifier">gmb-2026-381682</meta:user-defined>
    <meta:user-defined meta:name="OVERHEIDop.versieInformatie"/>
  </office:meta>
</office:document-meta>
</file>