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- Ouddorp, Ossenhoek 1 - Smaak aan Zee i.c.m. Summerfai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evenementenvergunning verleend voor Smaak aan Zee i.c.m. Summerfair, Ossenhoek 1 in Ouddorp. Deze vergunning geldt op 22 augustus 2026 van 12.00 uur tot 21.00 uur en 23 augustus 2026 van 12.00 uur tot 20.00 uur. De verzenddatum is 3 augustus 2026, referentienummer: Z-26-179908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6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-26-179908</meta:user-defined>
    <dc:language>nl</dc:language>
    <meta:user-defined meta:name="OVERHEIDop.locatietype/OVERHEIDop.gebiedsmarkering">Adres</meta:user-defined>
    <meta:user-defined meta:name="DC.title">Verleende evenementenvergunning - Ouddorp, Ossenhoek 1 - Smaak aan Zee i.c.m. Summerfai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77</meta:user-defined>
    <meta:user-defined meta:name="OVERHEIDop.GmbID/DC.identifier">gmb-2026-381677</meta:user-defined>
    <meta:user-defined meta:name="OVERHEIDop.versieInformatie"/>
  </office:meta>
</office:document-meta>
</file>