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vergadering van burgemeester en wethouders van 11 augustus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Registratienummer: 1382119</text:p>
            <text:p text:style-name="tussenkopcur">Aanwezig:</text:p>
            <text:p text:style-name="al">Rog, M, Burgemeester</text:p>
            <text:p text:style-name="al">Van der Windt, T, Wethouder</text:p>
            <text:p text:style-name="al">Van Heerikhuize, T, Wethouder</text:p>
            <text:p text:style-name="al">Scholte, R, Wethouder </text:p>
            <text:p text:style-name="al">Van Hooft, J, Waarnemend Gemeentesecretaris </text:p>
            <text:p text:style-name="al">Foppen, D, Bestuursadviseur</text:p>
            <text:p text:style-name="al"/>
            <text:p text:style-name="tussenkopcur">NR VERGADERPUNT</text:p>
            <text:p text:style-name="al">1 Vaststelling agenda</text:p>
            <text:p text:style-name="al">2 Vaststelling besluitenlijst</text:p>
            <text:p text:style-name="al">3 Agendapunten</text:p>
            <text:p text:style-name="al">3.01 Vaststelling Subsidie stichting BIZ Bloemendaal-Dorp 2025</text:p>
            <text:p text:style-name="al">3.02 Besluitvorming op twee bezwaarschriften 1371984 en 1379919</text:p>
            <text:p text:style-name="al">3.03 Concept Dekkingsplan Brandweer Kennemerland 2027-2030</text:p>
            <text:p text:style-name="al">3.04 Zienswijze op ontwerp-Omgevingsvisie Noord-Holland</text:p>
            <text:p text:style-name="al">3.05 9e wijziging gemeenschappelijke regeling Omgevingsdienst IJmond na zienswijze deelnemers</text:p>
            <text:p text:style-name="al">3.06 Huurovereenkomst Zeeweg 3, 2051 EB Overveen</text:p>
            <text:p text:style-name="al">3.07 Opdracht van de gemeente Bloemendaal voor formatie-uitbreiding Snuffelmug t.b.v kringloopdepot milieustraat Overveen</text:p>
            <text:p text:style-name="al">3.08 Collegevoorstel project doorfietsroute Oude Trambaan</text:p>
            <text:p text:style-name="al">3.09 Besluit wijziging re-integratieverordening Participatiewet, IOAW, IOAZ Bloemendaal 2026</text:p>
            <text:p text:style-name="al"/>
            <text:p text:style-name="al"/>
            <text:p text:style-name="al"/>
            <text:p text:style-name="al"/>
            <text:p text:style-name="al"/>
            <text:p text:style-name="al">
            <text:span text:style-name="nadrukcur">Na publicatie van de agenda kunnen wijzigingen plaatsvinden. Na de vergadering van het college van B&amp;W wordt de besluitenlijst gepubliceerd.</text:span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8167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Bloemendaal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loemendaal</meta:user-defined>
    <meta:user-defined meta:name="OVERHEID.Gemeente/DCTERMS.publisher">Bloemendaal</meta:user-defined>
    <meta:user-defined meta:name="OVERHEID.TaxonomieBeleidsagendaDecentraal/OVERHEID.category">Bestuur | Organisatie en beleid</meta:user-defined>
    <meta:user-defined meta:name="OVERHEIDop.referentienummer">1382119</meta:user-defined>
    <dc:language>nl</dc:language>
    <meta:user-defined meta:name="OVERHEIDop.locatietype/OVERHEIDop.gebiedsmarkering">Gemeente</meta:user-defined>
    <meta:user-defined meta:name="DC.title">Agenda vergadering van burgemeester en wethouders van 11 augustus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71</meta:user-defined>
    <meta:user-defined meta:name="OVERHEIDop.GmbID/DC.identifier">gmb-2026-381671</meta:user-defined>
    <meta:user-defined meta:name="OVERHEIDop.versieInformatie"/>
  </office:meta>
</office:document-meta>
</file>