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Blue Sakura,Oude Markt 21, 7511 GB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Centrum</text:p>
            <text:p text:style-name="common-al">Op 5 augustus 2026 hebben wij een melding ontvangen voor melding brandveilig gebruik t.b.v. Blue Sakura op de locatie Oude Markt 21, 7511 GB Enschede. De melding is geregistreerd onder zaaknummer 0153Z2608-0096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816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096</meta:user-defined>
    <dc:language>nl</dc:language>
    <meta:user-defined meta:name="OVERHEIDop.locatietype/OVERHEIDop.gebiedsmarkering">Punt</meta:user-defined>
    <meta:user-defined meta:name="DC.title">Kennisgeving ontvangst melding brandveilig gebruik t.b.v. Blue Sakura,Oude Markt 21, 7511 GB Ensche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666</meta:user-defined>
    <meta:user-defined meta:name="OVERHEIDop.GmbID/DC.identifier">gmb-2026-381666</meta:user-defined>
    <meta:user-defined meta:name="OVERHEIDop.versieInformatie"/>
  </office:meta>
</office:document-meta>
</file>