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ctificatie vanuit de gemeente Rotterdam oproep aan erfgenamen – Onteigeningsprocedure Tweebosbuur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text:span text:style-name="nadrukvet">Rectificatie</text:span>
          </text:p>
            <text:p text:style-name="al">In de op 16 juli 2026 gepubliceerde oproep aan erfgenamen is de geboortedatum van de heer Wouter Schaaij onjuist vermeld. De heer Wouter Schaaij is geboren op 31 oktober 1877 te IJsselmonde. Met deze publicatie wordt de eerdere oproep op dit punt gerectificeerd.</text:p>
            <text:p text:style-name="al"/>
            <text:p text:style-name="al">
            <text:span text:style-name="nadrukvet">Betreft:</text:span> Kadastraal perceel Charlois G 6203, een perceel onbebouwde grond ter hoogte van de Hilledijk 134 te Rotterdam, gemeente Rotterdam.</text:p>
            <text:p text:style-name="al"/>
            <text:p text:style-name="al">
            <text:span text:style-name="nadrukvet">Gezocht erfgenamen van:</text:span>
          </text:p>
            <text:p text:style-name="al"/>
            <text:list text:style-name="id1-3-2-2-1-9">
              <text:list-item text:style-override="id1-3-2-2-1-9-1">
                <text:number>1.</text:number>
                <text:p text:style-name="al">
                <text:span text:style-name="nadrukvet">De heer Wouter Schaaij, geboren op 31 oktober 1877 te IJsselmonde en overleden op 6 maart 1971 te Rotterdam.</text:span>
              </text:p>
              </text:list-item>
              <text:list-item text:style-override="id1-3-2-2-1-9-2">
                <text:number>2.</text:number>
                <text:p text:style-name="al">
                <text:span text:style-name="nadrukvet">De heer Folkert Schaaij, geboren op 7 november 1883 te IJsselmonde en overleden op 25 maart 1971 te Baarn.</text:span>
              </text:p>
                <text:p text:style-name="al"/>
              </text:list-item>
            </text:list>
            <text:p text:style-name="al">Bij een eerdere oproep aan erfgenamen voor het bovengenoemd perceel, gepubliceerd in oktober 2025, is uitgegaan van gegevens die destijds afkomstig waren uit de openbare registers van het Kadaster. Inmiddels is gebleken dat daarbij twee onjuiste eigenaren aan het perceel waren gekoppeld. Om erfgenamen van de juiste rechthebbenden alsnog in de gelegenheid te stellen zich te melden, doet de gemeente Rotterdam een nieuwe oproep. </text:p>
            <text:p text:style-name="al"/>
            <text:p text:style-name="al">Daarnaast is het perceel inmiddels opnieuw ingemeten, waardoor aan het perceel een nieuw kadastraal nummer is toegekend. Het Kadaster heeft dit inmiddels gecorrigeerd. </text:p>
            <text:p text:style-name="al"/>
            <text:p text:style-name="al">Bent u erfgenaam van Wouter Schaaij of van Folkert Schaaij? Dan verzoeken wij u uiterlijk <text:span text:style-name="nadrukvet">vóór 24 september 2026</text:span> contact op te nemen met de gemeente Rotterdam via:</text:p>
            <text:p text:style-name="al"/>
            <text:p text:style-name="al">Gemeente Rotterdam </text:p>
            <text:p text:style-name="al">Afdeling Stadsontwikkeling </text:p>
            <text:p text:style-name="al">Team Markt &amp; Contractspecialisten </text:p>
            <text:p text:style-name="al">t.a.v. E.C. Harpal</text:p>
            <text:p text:style-name="al"> Postbus 6575 </text:p>
            <text:p text:style-name="al">3002 AN Rotterdam</text:p>
            <text:p text:style-name="al">
            <text:a xlink:href="mailto:mencverwervingonteigeningso@rotterdam.nl" xlink:type="simple">mencverwervingonteigeningso@rotterdam.nl</text:a>
          </text:p>
            <text:p text:style-name="al"/>
            <text:p text:style-name="al">
            <text:span text:style-name="nadrukvet">Let op: </text:span>Deze oproep is bedoeld voor personen die denken erfgenaam te zijn van Wouter Schaaij of Folkert Schaaij, of op een andere manier aanspraak te kunnen maken op hun nalatenschappen. Bij uw melding vragen wij u zoveel mogelijk documenten mee te sturen waaruit dit blijkt, zoals een verklaring van erfrecht, testament, notariële verklaring, geboorteakte of overlijdensakte.</text:p>
            <text:p text:style-name="al"/>
            <text:p text:style-name="al">Rotterdam, 10 augustus 2026</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166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6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6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Rectificatie vanuit de gemeente Rotterdam oproep aan erfgenamen – Onteigeningsprocedure Tweebosbuurt</meta:user-defined>
    <meta:user-defined meta:name="DCTERMS.W3CDTF/DCTERMS.available">2026-08-10</meta:user-defined>
    <meta:user-defined meta:name="DCTERMS.W3CDTF/OVERHEIDop.jaargang">2026</meta:user-defined>
    <meta:user-defined meta:name="OVERHEIDop.publicationIssue">381662</meta:user-defined>
    <meta:user-defined meta:name="OVERHEIDop.GmbID/DC.identifier">gmb-2026-381662</meta:user-defined>
    <meta:user-defined meta:name="OVERHEIDop.versieInformatie"/>
  </office:meta>
</office:document-meta>
</file>