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- Dirksland, Philipshoofjesweg 77 - Schuurf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 voor een Schuurfeest, Philipshoofjesweg 77 in Dirksland. Deze vergunning geldt op 11 en 12 september 2026 van 19.00 uur tot 01.00 uur. De verzenddatum is 3 augustus 2026, referentienummer: Z-26-181778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66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-26-181778</meta:user-defined>
    <dc:language>nl</dc:language>
    <meta:user-defined meta:name="OVERHEIDop.locatietype/OVERHEIDop.gebiedsmarkering">Adres</meta:user-defined>
    <meta:user-defined meta:name="DC.title">Verleende evenementenvergunning - Dirksland, Philipshoofjesweg 77 - Schuurfe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61</meta:user-defined>
    <meta:user-defined meta:name="OVERHEIDop.GmbID/DC.identifier">gmb-2026-381661</meta:user-defined>
    <meta:user-defined meta:name="OVERHEIDop.versieInformatie"/>
  </office:meta>
</office:document-meta>
</file>