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tijdelijke bouwwerken voor evenement Winter in Eindhoven, locatie Catharinaplein, Catharinaplei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21 </text:p>
            <text:p text:style-name="common-al"> Omschrijving: plaatsen van een tijdelijke bouwwerken voor evenement Winter in Eindhoven, locatie Catharinaple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tharinaplein Eindhoven</text:p>
              </text:list-item>
            </text:list>
            <text:p text:style-name="common-al"> Datum ontvangst: 07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6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721</meta:user-defined>
    <meta:user-defined meta:name="DCTERMS.abstract">plaatsen van een tijdelijke bouwwerken voor evenement Winter in Eindhoven, locatie Catharinaplein</meta:user-defined>
    <dc:language>nl</dc:language>
    <meta:user-defined meta:name="OVERHEIDop.locatietype/OVERHEIDop.gebiedsmarkering">Vlak</meta:user-defined>
    <meta:user-defined meta:name="DC.title">Ingediende aanvraag omgevingsvergunning: plaatsen van een tijdelijke bouwwerken voor evenement Winter in Eindhoven, locatie Catharinaplein, Catharinaplein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60</meta:user-defined>
    <meta:user-defined meta:name="OVERHEIDop.GmbID/DC.identifier">gmb-2026-381660</meta:user-defined>
    <meta:user-defined meta:name="OVERHEIDop.versieInformatie"/>
  </office:meta>
</office:document-meta>
</file>