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oeneveen 96 1103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twee appelbomen en het herplanten van 6 kleine bomen in de speelplek tussen Groeneveen en Gooioord</text:p>
            <text:p text:style-name="common-al">Zaakadres: Groeneveen 96 1103EG Amsterdam</text:p>
            <text:p text:style-name="common-al">Datum ontvangst: 10-06-2026</text:p>
            <text:p text:style-name="common-al">Zaaknummer: Z2026-025467</text:p>
            <text:p text:style-name="common-al">DSO-nummer: 202606100107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65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5467</meta:user-defined>
    <meta:user-defined meta:name="DCTERMS.abstract">kappen van twee appelbomen en het herplanten van 6 kleine bomen in de speelplek tussen Groeneveen en Gooioor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roeneveen 96 1103EG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56</meta:user-defined>
    <meta:user-defined meta:name="OVERHEIDop.GmbID/DC.identifier">gmb-2026-381656</meta:user-defined>
    <meta:user-defined meta:name="OVERHEIDop.versieInformatie"/>
  </office:meta>
</office:document-meta>
</file>