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Ouddorp, agrarisch perceel t.h.v. Groenedijk 30 - Bruisend december vuurwerksho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 voor Bruisend december vuurwerkshow, Groenedijk 30 in Ouddorp. Deze vergunning geldt op 28 december 2026. De verzenddatum is 3 augustus 2026, referentienummer: Z-26-181393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-26-181393</meta:user-defined>
    <dc:language>nl</dc:language>
    <meta:user-defined meta:name="OVERHEIDop.locatietype/OVERHEIDop.gebiedsmarkering">Adres</meta:user-defined>
    <meta:user-defined meta:name="DC.title">Verleende evenementenvergunning - Ouddorp, agrarisch perceel t.h.v. Groenedijk 30 - Bruisend december vuurwerkshow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50</meta:user-defined>
    <meta:user-defined meta:name="OVERHEIDop.GmbID/DC.identifier">gmb-2026-381650</meta:user-defined>
    <meta:user-defined meta:name="OVERHEIDop.versieInformatie"/>
  </office:meta>
</office:document-meta>
</file>