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kantoorunit, Handelskade West 12, 7547 AW Enschede, Verzoeklocatie 202608050048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5 augustus 2026 hebben wij een aanvraag ontvangen voor het plaatsen van een kantoorunit op de locatie Handelskade West 12. De aanvraag is geregistreerd onder zaaknummer 0153Z2608-009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6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94</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het plaatsen van een kantoorunit, Handelskade West 12, 7547 AW Enschede, Verzoeklocatie 2026080500484</meta:user-defined>
    <meta:user-defined meta:name="DCTERMS.W3CDTF/DCTERMS.available">2026-08-19</meta:user-defined>
    <meta:user-defined meta:name="DCTERMS.W3CDTF/OVERHEIDop.jaargang">2026</meta:user-defined>
    <meta:user-defined meta:name="OVERHEIDop.publicationIssue">381645</meta:user-defined>
    <meta:user-defined meta:name="OVERHEIDop.GmbID/DC.identifier">gmb-2026-381645</meta:user-defined>
    <meta:user-defined meta:name="OVERHEIDop.versieInformatie"/>
  </office:meta>
</office:document-meta>
</file>