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style:num-suffix="" text:bullet-char="​" text:level="1">
        <style:list-level-properties text:min-label-width="10mm"/>
      </text:list-level-style-bullet>
    </text:list-style>
    <text:list-style style:name="id1-3-2-1-1-12-1">
      <text:list-level-style-bullet style:num-suffix="" text:bullet-char="​" text:level="1">
        <style:list-level-properties text:min-label-width="10mm"/>
      </text:list-level-style-bullet>
    </text:list-style>
    <text:list-style style:name="id1-3-2-1-1-1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2-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2-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2-1-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2-1-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12-1-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12-1-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office:automatic-styles>
  <office:body>
    <office:text>
      <text:p text:style-name="new_page_staatscourant"/>
      <text:p text:style-name="single-kop-titel">Voorgenomen toestemmingverlening aan het schoolbestuur voor het in medegebruik geven van een onderwijsruimte voor buitenschoolse opvang in de tijdelijke huisvesting nabij Kindcentrum De Brink in Hoef en Haag</text:p>
      <text:section text:name="regeling_id1-3-2" text:style-name="regeling">
        <text:section text:name="aanhef_id1-3-2-1" text:style-name="aanhef">
          <text:section text:name="preambule_id1-3-2-1-1" text:style-name="preambule">
            <text:p text:style-name="al"/>
            <text:p text:style-name="al">
            <text:span text:style-name="nadrukvet">Objectinformatie:</text:span>
          </text:p>
            <text:p text:style-name="al">Locatie: De Brink, ter hoogte van nr. 6, te Hoef en Haag</text:p>
            <text:p text:style-name="al">Kadastraal perceel: Vianen, sectie F, nummer 2271 (gedeeltelijk)</text:p>
            <text:p text:style-name="al"/>
            <text:p text:style-name="al">
            <text:span text:style-name="nadrukvet">Mededeling voornemen tot het verlenen van toestemming voor medegebruik</text:span>
          </text:p>
            <text:p text:style-name="al">De gemeente Vijfheerenlanden is voornemens Stichting Fluenta, waar basisschool Het Avontuur onderdeel van uitmaakt, toestemming te geven voor het tijdelijk in medegebruik geven van een onderwijsruimte voor buitenschoolse opvang aan Dichtbij Kinderopvang. De in medegebruik te geven ruimte is gesitueerd in de tijdelijke huisvesting nabij De Brink 6 te Hoef en Haag en maakt onderdeel uit van Kindcentrum De Brink. Wanneer de tijdelijke huisvesting eindigt, eindigt ook de toestemming voor het medegebruik. De onderwijsruimte zal enkel in medegebruik gegeven worden buiten de reguliere onderwijstijden.</text:p>
            <text:p text:style-name="al"/>
            <text:p text:style-name="al">Bij het aangaan van een overeenkomst, of in dit geval het als eigenaar van een pand verlenen van toestemming voor medegebruik, moet de gemeente in beginsel een selectieprocedure doorlopen om serieuze gegadigden mee te laten dingen en zo gelijke kansen te creëren. Echter, een selectieprocedure kan achterwege blijven indien bij voorbaat vaststaat of redelijkerwijs mag worden aangenomen dat op grond van objectieve, toetsbare en redelijke criteria en gelet op beleidsdoelstellingen slechts één serieuze gegadigde in aanmerking komt voor de overeenkomst/het medegebruik.</text:p>
            <text:p text:style-name="al"/>
            <text:p text:style-name="al">
            <text:span text:style-name="nadrukvet">De gemeente baseert haar voornemen op de volgende argumentatie:</text:span>
          </text:p>
            <text:list text:style-name="id1-3-2-1-1-12">
              <text:list-item text:style-override="id1-3-2-1-1-12-1">
                <text:number/>
                <text:list text:style-name="id1-3-2-1-1-12-1-2">
                  <text:list-item text:style-override="id1-3-2-1-1-12-1-2-1">
                    <text:number>1.</text:number>
                    <text:p text:style-name="al">De gemeente is eigenaar van Kindcentrum De Brink en heeft het gebouw – met uitzondering van de ruimte voor kinderopvang – in gebruik gegeven aan Stichting Fluenta;</text:p>
                  </text:list-item>
                  <text:list-item text:style-override="id1-3-2-1-1-12-1-2-2">
                    <text:number>2.</text:number>
                    <text:p text:style-name="al">Dichtbij Kinderopvang huurt van de gemeente het gedeelte van het gebouw wat bestemd is voor kinderopvang;</text:p>
                  </text:list-item>
                  <text:list-item text:style-override="id1-3-2-1-1-12-1-2-3">
                    <text:number>3.</text:number>
                    <text:p text:style-name="al">De gemeente heeft reeds toestemming verleend aan Stichting Fluenta voor het in medegebruik geven van delen van Kindcentrum De Brink aan Dichtbij Kinderopvang ten behoeve van buitenschoolse opvang;</text:p>
                  </text:list-item>
                  <text:list-item text:style-override="id1-3-2-1-1-12-1-2-4">
                    <text:number>4.</text:number>
                    <text:p text:style-name="al">Kindcentrum De Brink beschikt momenteel over onvoldoende capaciteit, waardoor de gemeente tijdelijke huisvesting realiseert nabij het Kindcentrum. Deze tijdelijke huisvesting zal vanaf september 2026 gedurende een periode van drie jaar beschikbaar zijn;</text:p>
                  </text:list-item>
                  <text:list-item text:style-override="id1-3-2-1-1-12-1-2-5">
                    <text:number>5.</text:number>
                    <text:p text:style-name="al">De tijdelijke huisvesting wordt gebruikt door basisschool Het Avontuur van Stichting Fluenta en basisschool Meester Vos van Stichting O2A5;</text:p>
                  </text:list-item>
                  <text:list-item text:style-override="id1-3-2-1-1-12-1-2-6">
                    <text:number>6.</text:number>
                    <text:p text:style-name="al">De gemeente zal met Stichting Fluenta een tijdelijke gebruiksovereenkomst aangaan voor een gedeelte van de tijdelijke huisvesting;</text:p>
                  </text:list-item>
                  <text:list-item text:style-override="id1-3-2-1-1-12-1-2-7">
                    <text:number>7.</text:number>
                    <text:p text:style-name="al">Als gevolg van de uitbreiding van de onderwijscapaciteit van basisschool Het Avontuur neemt naar verwachting ook de behoefte aan buitenschoolse opvang toe;</text:p>
                  </text:list-item>
                  <text:list-item text:style-override="id1-3-2-1-1-12-1-2-8">
                    <text:number>8.</text:number>
                    <text:p text:style-name="al">Dichtbij Kinderopvang verzorgt reeds geruime tijd de buitenschoolse opvang binnen Kindcentrum De Brink;</text:p>
                  </text:list-item>
                  <text:list-item text:style-override="id1-3-2-1-1-12-1-2-9">
                    <text:number>9.</text:number>
                    <text:p text:style-name="al">Het voorgenomen medegebruik maakt het mogelijk de bestaande buitenschoolse opvang van Dichtbij Kinderopvang voort te zetten en uit te breiden, zodat de opvangcapaciteit aansluit bij de uitbreiding van basisschool Het Avontuur; </text:p>
                  </text:list-item>
                  <text:list-item text:style-override="id1-3-2-1-1-12-1-2-10">
                    <text:number>10.</text:number>
                    <text:p text:style-name="al">Het medegebruik is onlosmakelijk verbonden aan de tijdelijke gebruiksovereenkomst van Stichting Fluenta en eindigt zodra deze gebruiksovereenkomst eindigt; </text:p>
                  </text:list-item>
                  <text:list-item text:style-override="id1-3-2-1-1-12-1-2-11">
                    <text:number>11</text:number>
                    <text:p text:style-name="al">De in medegebruik te geven ruimte maakt onderdeel uit van een onderwijsvoorziening en is niet geschikt om zelfstandig door derden in gebruik te worden genomen.</text:p>
                  </text:list-item>
                </text:list>
              </text:list-item>
            </text:list>
            <text:p text:style-name="al"/>
            <text:p text:style-name="al">
            <text:span text:style-name="nadrukvet">Reactietermijn </text:span>
          </text:p>
            <text:p text:style-name="al">Indien u wilt reageren op dit voornemen tot het verlenen van toestemming voor medegebruik, dan dient u zich binnen twintig (20) kalenderdagen na de datum van deze publicatie per e-mail te melden en beargumenteerd aan te geven waarom u van mening bent ook een serieuze gegadigde te zijn. U kunt hiervoor contact opnemen met Adrianne Verbeek op <text:a xlink:href="mailto:vastgoedbeheer@vijfheerenlanden.nl" xlink:type="simple">vastgoedbeheer@vijfheerenlanden.nl</text:a>. Bij gebreke van een tijdig en gemotiveerd bericht binnen de vervaltermijn, geeft de gemeente uitvoering aan haar voornemen. </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8164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4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4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Vijfheerenlanden</meta:user-defined>
    <meta:user-defined meta:name="OVERHEID.Informatietype/DC.type">officiële publicatie</meta:user-defined>
    <meta:user-defined meta:name="OVERHEIDop.Rubriek/DC.type">overige overheidsinformatie</meta:user-defined>
    <meta:user-defined meta:name="OVERHEID.Gemeente/OVERHEID.authority">Vijfheerenlanden</meta:user-defined>
    <meta:user-defined meta:name="OVERHEID.Gemeente/DCTERMS.publisher">Vijfheerenlanden</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Voorgenomen toestemmingverlening aan het schoolbestuur voor het in medegebruik geven van een onderwijsruimte voor buitenschoolse opvang in de tijdelijke huisvesting nabij Kindcentrum De Brink in Hoef en Haag</meta:user-defined>
    <meta:user-defined meta:name="DCTERMS.W3CDTF/DCTERMS.available">2026-08-11</meta:user-defined>
    <meta:user-defined meta:name="DCTERMS.W3CDTF/OVERHEIDop.jaargang">2026</meta:user-defined>
    <meta:user-defined meta:name="OVERHEIDop.publicationIssue">381641</meta:user-defined>
    <meta:user-defined meta:name="OVERHEIDop.GmbID/DC.identifier">gmb-2026-381641</meta:user-defined>
    <meta:user-defined meta:name="OVERHEIDop.versieInformatie"/>
  </office:meta>
</office:document-meta>
</file>