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geaccepteerde melding, Klapperdijk 14c, 8191AD Wape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en</text:span>
          </text:p>
            <text:p text:style-name="common-al">Klapperdijk 14c in Wapenveld, voor het verwijderen van asbesthoudend dakbeschot van een woning, verzonden op 30 juli 2026 (zaaknummer R2026-02086).</text:p>
            <text:p text:style-name="last-al">U kunt geen bezwaar maken tegen een geaccepteerde mel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8162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2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erde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R2026-02086</meta:user-defined>
    <meta:user-defined meta:name="DCTERMS.abstract">Betreft: Melding op locatie Klapperdijk 14c, 8191AD Wapenveld</meta:user-defined>
    <dc:language>nl</dc:language>
    <meta:user-defined meta:name="OVERHEIDop.locatietype/OVERHEIDop.gebiedsmarkering">Punt</meta:user-defined>
    <meta:user-defined meta:name="DC.title">Kennisgeving geaccepteerde melding, Klapperdijk 14c, 8191AD Wapenveld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1626</meta:user-defined>
    <meta:user-defined meta:name="OVERHEIDop.GmbID/DC.identifier">gmb-2026-381626</meta:user-defined>
    <meta:user-defined meta:name="OVERHEIDop.versieInformatie"/>
  </office:meta>
</office:document-meta>
</file>