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okter Rupertlaan 17 3761XR Soest, kappen van 5 bomen in de achtertui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met zaaknummer 1387755 voor een omgevingsvergunning voor het kappen van 5 bomen in de achtertuin op locatie Dokter Rupertlaan 17 3761XR Soest. 
De vergunning is toegekend en is aan de aanvrager verzonden op 10-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16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87755</meta:user-defined>
    <meta:user-defined meta:name="DCTERMS.abstract">kappen van 5 bomen in de achte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Dokter Rupertlaan 17 3761XR Soest, kappen van 5 bomen in de achtertuin</meta:user-defined>
    <meta:user-defined meta:name="DCTERMS.W3CDTF/DCTERMS.available">2026-08-11</meta:user-defined>
    <meta:user-defined meta:name="DCTERMS.W3CDTF/OVERHEIDop.jaargang">2026</meta:user-defined>
    <meta:user-defined meta:name="OVERHEIDop.publicationIssue">381624</meta:user-defined>
    <meta:user-defined meta:name="OVERHEIDop.GmbID/DC.identifier">gmb-2026-381624</meta:user-defined>
    <meta:user-defined meta:name="OVERHEIDop.versieInformatie"/>
  </office:meta>
</office:document-meta>
</file>