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rtlopend - Koninginnenhoofd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Koninginnenhoofd 1 te Rotterdam</text:p>
            <text:p text:style-name="common-al">Geldig vanaf: 11-08-2026</text:p>
            <text:p text:style-name="common-al">Geldig tot en met: 29-08-2026</text:p>
            <text:p text:style-name="common-al">Kenmerk: 52268-KRT26</text:p>
            <text:p text:style-name="common-al">Datum verzending besluit: 07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6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52268-KRT26</meta:user-defined>
    <meta:user-defined meta:name="DCTERMS.abstract">Kortlopend - Koninginnenhoofd 1</meta:user-defined>
    <dc:language>nl</dc:language>
    <meta:user-defined meta:name="OVERHEIDop.locatietype/OVERHEIDop.gebiedsmarkering">Adres</meta:user-defined>
    <meta:user-defined meta:name="DC.title">Kortlopend - Koninginnenhoofd 1</meta:user-defined>
    <meta:user-defined meta:name="OVERHEIDop.datumEindeReactietermijn">2026-09-18</meta:user-defined>
    <meta:user-defined meta:name="OVERHEIDop.terinzageleggingBG">https://rotterdam.lokalebekendmakingen.nl/case/1:9822:30717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20</meta:user-defined>
    <meta:user-defined meta:name="OVERHEIDop.GmbID/DC.identifier">gmb-2026-381620</meta:user-defined>
    <meta:user-defined meta:name="OVERHEIDop.versieInformatie"/>
  </office:meta>
</office:document-meta>
</file>