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1 berk en 1 els, Kersdij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Op 5 augustus 2026 hebben wij een aanvraag ontvangen voor het kappen 1 berk en 1 els op de locatie Kersdijk. De aanvraag is geregistreerd onder zaaknummer 0153Z2608-0093.</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16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93</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het kappen 1 berk en 1 els, Kersdijk.</meta:user-defined>
    <meta:user-defined meta:name="DCTERMS.W3CDTF/DCTERMS.available">2026-08-19</meta:user-defined>
    <meta:user-defined meta:name="DCTERMS.W3CDTF/OVERHEIDop.jaargang">2026</meta:user-defined>
    <meta:user-defined meta:name="OVERHEIDop.publicationIssue">381616</meta:user-defined>
    <meta:user-defined meta:name="OVERHEIDop.GmbID/DC.identifier">gmb-2026-381616</meta:user-defined>
    <meta:user-defined meta:name="OVERHEIDop.versieInformatie"/>
  </office:meta>
</office:document-meta>
</file>