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leende vergunning voor het plaatsen van een autolaadkraan op 17 augustus 2026, voor De Boog 48, 1851ZS Heiloo, verzenddatum 7 augustus 2026 (Z2026-0000589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8161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1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1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iloo</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895</meta:user-defined>
    <meta:user-defined meta:name="DCTERMS.abstract">plaatsen  autolaadkraan De Boog 48 HeilooDe Boog 48, 1851ZS Heiloo, verzenddatum 6 augustus 2026 (Z2026-00005895)</meta:user-defined>
    <dc:language>nl</dc:language>
    <meta:user-defined meta:name="OVERHEIDop.locatietype/OVERHEIDop.gebiedsmarkering">Punt</meta:user-defined>
    <meta:user-defined meta:name="DC.title">Verleende vergunning voor het plaatsen van een autolaadkraan op 17 augustus 2026, voor De Boog 48, 1851ZS Heiloo, verzenddatum 7 augustus 2026 (Z2026-00005895)</meta:user-defined>
    <meta:user-defined meta:name="DCTERMS.W3CDTF/DCTERMS.available">2026-08-11</meta:user-defined>
    <meta:user-defined meta:name="DCTERMS.W3CDTF/OVERHEIDop.jaargang">2026</meta:user-defined>
    <meta:user-defined meta:name="OVERHEIDop.publicationIssue">381614</meta:user-defined>
    <meta:user-defined meta:name="OVERHEIDop.GmbID/DC.identifier">gmb-2026-381614</meta:user-defined>
    <meta:user-defined meta:name="OVERHEIDop.versieInformatie"/>
  </office:meta>
</office:document-meta>
</file>