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locatieopstalrechti68715780-f80d-4717-9568-93db3fd362a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opstalrecht nabij IJweg 951/ 959A, te Hoofddorp</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een overeenkomst tot vestiging van een recht van opstal aan te gaan met Liander N.V. ten behoeve van de realisatie van een transformatorstation nabij de locatie plaatselijk bekend IJweg 951/ 959A, kadastraal bekend gemeente Haarlemmermeer, Sectie AC, nr. 2017 (gedeeltelijk), groot circa 34 m². </text:p>
            <text:p text:style-name="common-al">
            <text:span text:style-name="nadrukcur">Afbeelding: locatie opstalrecht </text:span>
          </text:p>
            <text:p text:style-name="common-al">
            <draw:frame><draw:text-box><text:section text:name="plaatje_id1-3-2-1-1-3-1" text:style-name="plaatje">
              <text:p text:style-name="illustratie_id1-3-2-1-1-3-1-1"><draw:frame draw:style-name="illustratie_id1-3-2-1-1-3-1-1" text:anchor-type="paragraph" svg:width="90mm" svg:height="73.2mm"><draw:image xlink:href="Pictures/Afbeelding-locatieopstalrechti68715780-f80d-4717-9568-93db3fd362a7.png" xlink:type="simple"/></draw:frame></text:p>
            </text:section></draw:text-box></draw:frame>
          </text:p>
            <text:p text:style-name="common-al">De beoogde locatie is door partijen als geschikt aangemerkt voor de realisatie van een transformatorstation. Vaststaat dat de beoogde opstalhouder de enige serieuze kandidaat is om de energievoorziening op deze locatie te realiseren. Alleen door het vestigen van dit recht van opstal kan de gemeente op deze wijze het algemeen belang dienen.</text:p>
            <text:p text:style-name="common-al">Het feit dat een voornemen tot vestiging van een recht van opstal bekend wordt gemaakt, betekent niet dat de gemeente al definitief tot vestiging van een recht van opstal besloten heeft. Ook betekent het niet dat met de beoogde opstalhouder al volledige overeenstemming is bereikt of dat zeker is dat die zal worden bereikt.</text:p>
            <text:p text:style-name="common-al">
            <text:span text:style-name="nadrukondlijn">Vragen over het opstalrecht of transformatorhuis</text:span>
          </text:p>
            <text:p text:style-name="common-al">De gemeente zal na een wachttijd van 20 kalenderdagen na de datum van deze publicatie uitvoering geven aan haar voornemen. Voor vragen over het vestigen van het opstalrecht kunt u terecht bij de gemeente. U kunt contact opnemen met mevrouw M.M. van Drie via het mailadres: <text:a xlink:href="mailto:melissa.van.drie@haarlemmermeer.nl" xlink:type="simple"><text:span text:style-name="nadrukondlijn">melissa.van.drie@haarlemmermeer.nl</text:span></text:a></text:p>
            <text:p text:style-name="common-al">Voor vragen over de eigenschappen van het transformatorhuisje kunt u op de website van Liander terecht: <text:a xlink:href="https://www.liander.nl/elektriciteitshuisjes" xlink:type="simple"><text:span text:style-name="nadrukondlijn">https://www.liander.nl/elektriciteitshuisjes</text:span></text:a>. Daar vindt u de antwoorden op veel gestelde vragen over transformatorhuisjes. </text:p>
            <text:p text:style-name="common-al">
            <text:span text:style-name="nadrukondlijn">Bezwaar is niet mogelijk</text:span>
          </text:p>
            <text:p text:style-name="last-al">Het is niet mogelijk om bezwaar te maken tegen het vestigen van het opstalrecht. Met deze publicatie wordt enkel en alleen getracht te voldoen aan het Didam-arre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16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estiging opstalrecht nabij IJweg 951/ 959A, te Hoofddorp</meta:user-defined>
    <meta:user-defined meta:name="DCTERMS.W3CDTF/DCTERMS.available">2026-08-13</meta:user-defined>
    <meta:user-defined meta:name="DCTERMS.W3CDTF/OVERHEIDop.jaargang">2026</meta:user-defined>
    <meta:user-defined meta:name="OVERHEIDop.publicationIssue">381606</meta:user-defined>
    <meta:user-defined meta:name="OVERHEIDop.GmbID/DC.identifier">gmb-2026-381606</meta:user-defined>
    <meta:user-defined meta:name="OVERHEIDop.versieInformatie"/>
  </office:meta>
</office:document-meta>
</file>