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ss - Melding Besluit activiteiten leefomgeving (Bal) - Lekstraat 16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Oss delen mee dat zij de volgende melding hebben ontvangen:</text:p>
            <text:p text:style-name="common-al">Voor:   Opslaan van propaan in een opslagtank</text:p>
            <text:p text:style-name="common-al">Locatie:  Lekstraat 16, 5347 KV Oss</text:p>
            <text:p text:style-name="common-al">DSO-kenmerk:  2026070101319</text:p>
            <text:p text:style-name="common-al">Zaaknummer:  Z/509822</text:p>
            <text:p text:style-name="common-al">Datum ontvangen:  1 jul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160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0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0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9822</meta:user-defined>
    <dc:language>nl</dc:language>
    <meta:user-defined meta:name="OVERHEIDop.locatietype/OVERHEIDop.gebiedsmarkering">Adres</meta:user-defined>
    <meta:user-defined meta:name="DC.title">Gemeente Oss - Melding Besluit activiteiten leefomgeving (Bal) - Lekstraat 16 Oss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01</meta:user-defined>
    <meta:user-defined meta:name="OVERHEIDop.GmbID/DC.identifier">gmb-2026-381601</meta:user-defined>
    <meta:user-defined meta:name="OVERHEIDop.versieInformatie"/>
  </office:meta>
</office:document-meta>
</file>