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Terinzagelegging Ontwerp Warmteprogramma Hattem 2027-2031</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Hattem legt het warmteprogramma als ontwerp ter inzage. Hieronder staat wat dit betekent. Ook leest u wat u kunt doen als u het niet eens bent met het Ontwerp Warmteprogramma.</text:p>
            <text:p text:style-name="common-al">
            <text:span text:style-name="nadrukvet">Het programma</text:span>
          </text:p>
            <text:p text:style-name="common-al">Het warmteprogramma is de routekaart naar een aardgasvrije gemeente in 2050. Per buurt van de gemeente wordt hierin aangegeven wat wij het meest haalbare en betaalbare alternatief achten voor aardgas en welke stappen we de komende jaren met onze inwoners willen zetten om hier te komen.</text:p>
            <text:p text:style-name="common-al">
            <text:span text:style-name="nadrukvet">Hoe is de omgeving betrokken bij de voorbereiding?</text:span>
          </text:p>
            <text:p text:style-name="common-al">Bij het opstellen van het warmteprogramma zijn verschillende partners en stakeholders betrokken zoals de energiecoöperatie, de woningbouwcorporatie en netbeheerder. Daarnaast is er een inloopavond georganiseerd en een enquête gehouden via internet voor bewoners. Dit is vastgelegd in het participatieverslag van het Ontwerp Warmteprogramma.</text:p>
            <text:p text:style-name="common-al">
            <text:span text:style-name="nadrukvet">Het ontwerp bekijken</text:span>
          </text:p>
            <text:p text:style-name="common-al">Het Ontwerp Warmteprogramma en het participatieverslag zijn 6 weken in te zien vanaf 13 augustus 2026 tot en met 24 september 2026. U kunt het ontwerp bekijken op de volgende plekken:</text:p>
            <text:list text:style-name="id1-3-2-1-1-8">
              <text:list-item text:style-override="id1-3-2-1-1-8-1">
                <text:number>•</text:number>
                <text:p text:style-name="al">Papieren versie: Deze is in te zien op het gemeentehuis, eventueel met ondersteuning van een ambtenaar. U kunt hiervoor een afspraak maken via het telefoonnummer  (038) 443 16 16 of via het mailadres <text:a xlink:href="mailto:duurzaamheid@hattem.nl" xlink:type="simple"><text:span text:style-name="nadrukondlijn">duurzaamheid@hattem.nl</text:span></text:a> </text:p>
              </text:list-item>
              <text:list-item text:style-override="id1-3-2-1-1-8-2">
                <text:number>•</text:number>
                <text:p text:style-name="al">Digitale versie: op www.officielebekendmakingen.nl onder de besluitnaam “Ontwerp Warmteprogramma Hattem 2027-2031”, en op de gemeentelijke webpagina.</text:p>
              </text:list-item>
            </text:list>
            <text:p text:style-name="common-al">
            <text:span text:style-name="nadrukvet">Uw mening (zienswijze) geven</text:span>
          </text:p>
            <text:p text:style-name="common-al">Bent u het niet eens met het warmteprogramma of onderdelen hiervan? Dan kunt u tijdens de periode dat het ontwerp ter inzage ligt uw mening (zienswijze) geven over het ontwerp. </text:p>
            <text:list text:style-name="id1-3-2-1-1-11">
              <text:list-item text:style-override="id1-3-2-1-1-11-1">
                <text:number>•</text:number>
                <text:p text:style-name="al">Per brief: U kunt uw mening schriftelijk geven door een brief te sturen naar het college van burgemeester en wethouders van de gemeente Hattem, Markt 1, 8051 EZ Hattem</text:p>
              </text:list-item>
              <text:list-item text:style-override="id1-3-2-1-1-11-2">
                <text:number>•</text:number>
                <text:p text:style-name="al">Digitaal: U kunt ook een mail sturen naar <text:a xlink:href="mailto:duurzaamheid@hattem.nl" xlink:type="simple"><text:span text:style-name="nadrukondlijn">duurzaamheid@hattem.nl</text:span></text:a>, vermeld in het onderwerp “Zienswijze Ontwerp Warmteprogramma Hattem 2027-2031”. </text:p>
              </text:list-item>
              <text:list-item text:style-override="id1-3-2-1-1-11-3">
                <text:number>•</text:number>
                <text:p text:style-name="al">Mondeling: U kunt uw mening ook mondeling geven. Voor een mondelinge zienswijze (mening) moet een afspraak worden gemaakt via telefoonnummer (038) 443 16 16.</text:p>
              </text:list-item>
            </text:list>
            <text:p text:style-name="common-al">Geef in uw brief of mail duidelijk aan dat het gaat om een zienswijze (mening) op het Ontwerp Warmteprogramma Hattem 2027-2031. Noem in elk geval uw naam en adres. Als u ook uw e-mailadres en telefoonnummer noemt, kunnen we snel contact met u opnemen als dat nodig is.</text:p>
            <text:p text:style-name="common-al">
            <text:span text:style-name="nadrukvet">Vervolg</text:span>
          </text:p>
            <text:p text:style-name="common-al">Het warmteprogramma is nu nog niet definitief. Na 24 september 2026 besluit het college over de vaststelling van het programma. </text:p>
            <text:p text:style-name="common-al">Als u een zienswijze (mening) indient wordt deze verwerkt in een nota van zienswijzen. Deze zienswijzennota wordt toegevoegd bij de stukken voor het college en de gemeenteraad als voorbereiding op het besluit over het vaststellen van het Warmteprogramma Hattem 2027-2031. </text:p>
            <text:p text:style-name="common-al">
            <text:span text:style-name="nadrukvet">Meer informatie?</text:span>
          </text:p>
            <text:p text:style-name="last-al">U kunt telefonisch contact opnemen met het team Duurzaamheid via telefoonnummer (038) 443 16 16 of via het mailadres: <text:a xlink:href="mailto:duurzaamheid@hattem.nl" xlink:type="simple"><text:span text:style-name="nadrukondlijn">duurzaamheid@hattem.nl</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38160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Hattem</meta:user-defined>
    <meta:user-defined meta:name="OVERHEID.Informatietype/DC.type">officiële publicatie</meta:user-defined>
    <meta:user-defined meta:name="OVERHEIDop.Rubriek/DC.type">participatie</meta:user-defined>
    <meta:user-defined meta:name="OVERHEID.Gemeente/OVERHEID.authority">Hattem</meta:user-defined>
    <meta:user-defined meta:name="OVERHEID.Gemeente/DCTERMS.publisher">Hattem</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Terinzagelegging Ontwerp Warmteprogramma Hattem 2027-2031</meta:user-defined>
    <meta:user-defined meta:name="OVERHEIDop.datumEindeReactietermijn">2026-09-24</meta:user-defined>
    <meta:user-defined meta:name="OVERHEIDop.TilID/OVERHEIDop.terinzageleggingOP">til-2026-31812</meta:user-defined>
    <meta:user-defined meta:name="DCTERMS.W3CDTF/DCTERMS.available">2026-08-12</meta:user-defined>
    <meta:user-defined meta:name="DCTERMS.W3CDTF/OVERHEIDop.jaargang">2026</meta:user-defined>
    <meta:user-defined meta:name="OVERHEIDop.publicationIssue">381600</meta:user-defined>
    <meta:user-defined meta:name="OVERHEIDop.GmbID/DC.identifier">gmb-2026-381600</meta:user-defined>
    <meta:user-defined meta:name="OVERHEIDop.versieInformatie"/>
  </office:meta>
</office:document-meta>
</file>