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Werners Winter BBQ-Cookout 2026 op 24 oktober 2026 op de locatie Maxwellstraat 53 te Dordrecht zaaknummer 900369568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Werners Winter BBQ-Cookout 2026 op 24 oktober 2026 op de locatie Maxwellstraat 53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9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159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Werners Winter BBQ-Cookout 2026 op 24 oktober 2026 op de locatie Maxwellstraat 53 te Dordrecht zaaknummer 9003695682</meta:user-defined>
    <meta:user-defined meta:name="DCTERMS.W3CDTF/DCTERMS.available">2026-08-11</meta:user-defined>
    <meta:user-defined meta:name="DCTERMS.W3CDTF/OVERHEIDop.jaargang">2026</meta:user-defined>
    <meta:user-defined meta:name="OVERHEIDop.publicationIssue">381594</meta:user-defined>
    <meta:user-defined meta:name="OVERHEIDop.GmbID/DC.identifier">gmb-2026-381594</meta:user-defined>
    <meta:user-defined meta:name="OVERHEIDop.versieInformatie"/>
  </office:meta>
</office:document-meta>
</file>