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ontheffing art 35 Alcoholwet nabij Fetha 16, 3633CT Vreeland - Op het Vreelands dorpsfeest d.d. 05-09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ntheffing art 35 Alcoholwet is verleend voor Op het Vreelands dorpsfeest d.d. 05-09-2026 op de locatie nabij Fetha 16, 3633CT Vreeland.</text:p>
            <text:p text:style-name="common-al">Datum besluit: 7 augustus 2026</text:p>
            <text:p text:style-name="common-al">Zaaknummer: Z2026-00001868</text:p>
            <text:p text:style-name="common-al">U kunt bezwaar maken tot en met 18 september 2026</text:p>
            <text:p text:style-name="common-al">
            <text:span text:style-name="nadrukvet">Inzien</text:span>
          </text:p>
            <text:p text:style-name="common-al">U kunt de documenten met zaaknummer Z2026-00001868 tot 18 september 2026 inzien. Dit kan via de knop 'Bekijk documenten' aan de linkerkant van deze pagina, onder het kopje 'Extra informatie'. U kunt ook de link jeleefomgeving.nl/inzien/823214527/70477d5d-6c1d-4e4e-8d5e-d3f2374abb67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18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8159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9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9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Z2026-00001868</meta:user-defined>
    <meta:user-defined meta:name="DCTERMS.abstract">Betreft: Besluit op locatie nabij Fetha 16, 3633CT Vreeland</meta:user-defined>
    <dc:language>nl</dc:language>
    <meta:user-defined meta:name="OVERHEIDop.locatietype/OVERHEIDop.gebiedsmarkering">Punt</meta:user-defined>
    <meta:user-defined meta:name="DC.title">Gemeente Stichtse Vecht - Beschikking op aanvraag ontheffing art 35 Alcoholwet nabij Fetha 16, 3633CT Vreeland - Op het Vreelands dorpsfeest d.d. 05-09-2026</meta:user-defined>
    <meta:user-defined meta:name="OVERHEIDop.datumEindeReactietermijn">2026-09-18</meta:user-defined>
    <meta:user-defined meta:name="OVERHEIDop.terinzageleggingBG">https://jeleefomgeving.nl/inzien/823214527/70477d5d-6c1d-4e4e-8d5e-d3f2374abb67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591</meta:user-defined>
    <meta:user-defined meta:name="OVERHEIDop.GmbID/DC.identifier">gmb-2026-381591</meta:user-defined>
    <meta:user-defined meta:name="OVERHEIDop.versieInformatie"/>
  </office:meta>
</office:document-meta>
</file>