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tettineiland 120, Amsterdam - Realiseren privésteiger</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van een privé steiger</text:p>
            <text:p text:style-name="common-al">Zaaknummer: OD2026-0046081</text:p>
            <text:p text:style-name="common-al">DSO nummer: 2026071301161</text:p>
            <text:p text:style-name="common-al">Ontvangstdatum aanvraag: 13-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159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9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9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6081</meta:user-defined>
    <meta:user-defined meta:name="DCTERMS.abstract">het realiseren van een privé steiger</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Stettineiland 120, Amsterdam - Realiseren privésteiger</meta:user-defined>
    <meta:user-defined meta:name="DCTERMS.W3CDTF/DCTERMS.available">2026-08-11</meta:user-defined>
    <meta:user-defined meta:name="DCTERMS.W3CDTF/OVERHEIDop.jaargang">2026</meta:user-defined>
    <meta:user-defined meta:name="OVERHEIDop.publicationIssue">381590</meta:user-defined>
    <meta:user-defined meta:name="OVERHEIDop.GmbID/DC.identifier">gmb-2026-381590</meta:user-defined>
    <meta:user-defined meta:name="OVERHEIDop.versieInformatie"/>
  </office:meta>
</office:document-meta>
</file>