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deur in een bestaand raamkozijn in de voorgevel op het perceel Bolderik 26, 8081SH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6 augustus 2026 een omgevingsvergunning verleend voor het plaatsen van een deur in een bestaand raamkozijn in de voorgevel op het perceel Bolderik 26, 8081SH Elburg. De vergunning staat geregistreerd onder zaaknummer Z2026-00001120. De vergunnin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158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20</meta:user-defined>
    <meta:user-defined meta:name="DCTERMS.abstract">Betreft: Beschikking op aanvraag op locatie Bolderik 26, 8081SH Elburg</meta:user-defined>
    <dc:language>nl</dc:language>
    <meta:user-defined meta:name="OVERHEIDop.locatietype/OVERHEIDop.gebiedsmarkering">Vlak</meta:user-defined>
    <meta:user-defined meta:name="DC.title">Verleende omgevingsvergunning voor het plaatsen van een deur in een bestaand raamkozijn in de voorgevel op het perceel Bolderik 26, 8081SH Elburg</meta:user-defined>
    <meta:user-defined meta:name="DCTERMS.W3CDTF/DCTERMS.available">2026-08-11</meta:user-defined>
    <meta:user-defined meta:name="DCTERMS.W3CDTF/OVERHEIDop.jaargang">2026</meta:user-defined>
    <meta:user-defined meta:name="OVERHEIDop.publicationIssue">381587</meta:user-defined>
    <meta:user-defined meta:name="OVERHEIDop.GmbID/DC.identifier">gmb-2026-381587</meta:user-defined>
    <meta:user-defined meta:name="OVERHEIDop.versieInformatie"/>
  </office:meta>
</office:document-meta>
</file>