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Visseringweg 23, Diemen - Opslaan alcoholhoudende vloeistoffen in verpakk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opslaan van alcoholhoudende vloeistoffen in verpakking</text:p>
            <text:p text:style-name="common-al">Aanvrager: OG spirits B.V.</text:p>
            <text:p text:style-name="common-al">Zaaknummer: OD2026-0038053</text:p>
            <text:p text:style-name="common-al">DSO nummer: 2026061500007</text:p>
            <text:p text:style-name="common-al">Ontvangstdatum melding: 15-06-2026</text:p>
            <text:p text:style-name="common-al">Namens: Gemeente Diemen</text:p>
            <text:p text:style-name="common-al">Wilt u de gepubliceerde documenten behorende bij deze bekendmaking in zien, klik dan <text:a xlink:href="https://edataloket.odnzkg.nl/?q=%7B%22search%22:%22OD2026-0038053%22,%22aggs%22:%7B%22odnzkg_zaak_nummer%22:%7B%22key%22:%22odnzkg_zaak_nummer%22,%22field%22:%22odnzkg.zaak.nummer.keyword%22,%22fields%22:[],%22type%22:%22keyword%22,%22data%22:[%22OD2026-0038053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emen</text:p>
            </table:table-cell>
            <table:table-cell office:value-type="string" table:style-name="header.C">
              <text:p text:style-name="headerright"><text:span text:style-name="nr">Nr. 38158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ie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iemen</meta:user-defined>
    <meta:user-defined meta:name="OVERHEID.Gemeente/OVERHEID.authority">Diem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8053</meta:user-defined>
    <meta:user-defined meta:name="DCTERMS.abstract">OG spirits - Wagging Finger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- Visseringweg 23, Diemen - Opslaan alcoholhoudende vloeistoffen in verpakk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85</meta:user-defined>
    <meta:user-defined meta:name="OVERHEIDop.GmbID/DC.identifier">gmb-2026-381585</meta:user-defined>
    <meta:user-defined meta:name="OVERHEIDop.versieInformatie"/>
  </office:meta>
</office:document-meta>
</file>