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15 reclameborden voor KWF collecte op diverse locaties in Castricum, verzenddatum 7 augustus 2026 (Z2026-000057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15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723</meta:user-defined>
    <meta:user-defined meta:name="DCTERMS.abstract">plaatsen van 20 A0 borden door gemeente Castricumdiverse locaties door Castricum, verzenddatum 4 augustus 2026 (Z2026-00005723)</meta:user-defined>
    <dc:language>nl</dc:language>
    <meta:user-defined meta:name="OVERHEIDop.locatietype/OVERHEIDop.gebiedsmarkering">Punt</meta:user-defined>
    <meta:user-defined meta:name="DC.title">Verleende vergunning voor het plaatsen van 15 reclameborden voor KWF collecte op diverse locaties in Castricum, verzenddatum 7 augustus 2026 (Z2026-00005723)</meta:user-defined>
    <meta:user-defined meta:name="DCTERMS.W3CDTF/DCTERMS.available">2026-08-11</meta:user-defined>
    <meta:user-defined meta:name="DCTERMS.W3CDTF/OVERHEIDop.jaargang">2026</meta:user-defined>
    <meta:user-defined meta:name="OVERHEIDop.publicationIssue">381582</meta:user-defined>
    <meta:user-defined meta:name="OVERHEIDop.GmbID/DC.identifier">gmb-2026-381582</meta:user-defined>
    <meta:user-defined meta:name="OVERHEIDop.versieInformatie"/>
  </office:meta>
</office:document-meta>
</file>