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Jordaensdreef 1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de aanvraag met zaaknummer Z2026-00000904 voor een omgevingsvergunning op locatie Jordaensdreef 1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rontwikkeling van de bestaande school naar het Cultuurhuis HW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8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158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04</meta:user-defined>
    <dc:language>nl</dc:language>
    <meta:user-defined meta:name="OVERHEIDop.locatietype/OVERHEIDop.gebiedsmarkering">Vlak</meta:user-defined>
    <meta:user-defined meta:name="DC.title">Kennisgeving besluit op aanvraag omgevingsvergunning Jordaensdreef 1 in Oud-Beijerla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81</meta:user-defined>
    <meta:user-defined meta:name="OVERHEIDop.GmbID/DC.identifier">gmb-2026-381581</meta:user-defined>
    <meta:user-defined meta:name="OVERHEIDop.versieInformatie"/>
  </office:meta>
</office:document-meta>
</file>