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slaapvoertu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4 augustus 2026 omstreeks 9:58 uur heeft een gemeentelijk</text:p>
            <text:p text:style-name="common-al">toezichthouder van het bedrijfsonderdeel Handhavingsorganisatie van de Dienst</text:p>
            <text:p text:style-name="common-al">Stadsbeheer, op de genoemde locatie, geconstateerd dat een voertuig, van het</text:p>
            <text:p text:style-name="common-al">merk Renault, in de kleur grijs, als slaapplaats gebruikt wordt, dan wel dat</text:p>
            <text:p text:style-name="common-al">daarin overnacht wordt of daartoe gelegenheid wordt geboden. In het voertuig</text:p>
            <text:p text:style-name="common-al">lagen diverse persoonlijke goederen, zoals een deken, matras, kleding, kussen,</text:p>
            <text:p text:style-name="common-al">etensresten en losliggende afval.</text:p>
            <text:p text:style-name="common-al">
            
          </text:p>
            <text:p text:style-name="common-al">Dit is in strijd met artikel 2:38B van de Algemene plaatselijke verordening voor de</text:p>
            <text:p text:style-name="common-al">gemeente Den Haag. Wij verzoeken de eigenaar van dit voertuig om deze niet</text:p>
            <text:p text:style-name="common-al">langer als slaapplaats te (laten) gebruiken, op te ruimen en af te sluiten. Ook</text:p>
            <text:p text:style-name="common-al">verzoeken wij de eigenaar om contact op te nemen met het Team Bestuurlijke</text:p>
            <text:p text:style-name="common-al">Handhaving, te bereiken via het telefoonnummer 14-070 of email: <text:a xlink:href="mailto:zienswijze.handhaving@denhaag.nl" xlink:type="simple">zienswijze.handhaving@denhaag.nl</text:a>.</text:p>
            <text:p text:style-name="common-al">Indien wordt geconstateerd dat het voertuig na de publicatietermijn van 14</text:p>
            <text:p text:style-name="common-al">dagen, nog steeds als slaapplaats gebruikt kan worden, zal het voertuig worden</text:p>
            <text:p text:style-name="common-al">verwijderd van de openbare weg. Het voertuig welke als slaapplaats gebruikt kan</text:p>
            <text:p text:style-name="common-al">worden, wordt dan tijdelijk opgeslagen en afhankelijk van de taxatiewaarde,</text:p>
            <text:p text:style-name="common-al">uiteindelijk vernietigd. Nadrukkelijk brengen wij onder uw aandacht dat de</text:p>
            <text:p text:style-name="common-al">kosten die wij moeten maken en die verboden zijn aan de toepassing van de</text:p>
            <text:p text:style-name="common-al">bestuursdwang op grond van artikel 5.25 van de Awb geheel op de overtreder</text:p>
            <text:p text:style-name="common-al">worden verhaald.</text:p>
            <text:p text:style-name="common-al">
            
          </text:p>
            <text:p text:style-name="common-al">
            <text:span text:style-name="nadrukvet">Ons kenmerk</text:span>: VTH2026-66188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Trekvlietplein thv lichtmastnummer 2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5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188</meta:user-defined>
    <dc:language>nl</dc:language>
    <meta:user-defined meta:name="OVERHEIDop.locatietype/OVERHEIDop.gebiedsmarkering">Punt</meta:user-defined>
    <meta:user-defined meta:name="DC.title">Publicatie - slaapvoertui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77</meta:user-defined>
    <meta:user-defined meta:name="OVERHEIDop.GmbID/DC.identifier">gmb-2026-381577</meta:user-defined>
    <meta:user-defined meta:name="OVERHEIDop.versieInformatie"/>
  </office:meta>
</office:document-meta>
</file>