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tadhouderskade 4 1054E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buitenunit voor een warmtepompsysteem voor de retailruimte</text:p>
            <text:p text:style-name="common-al">Zaakadres: Stadhouderskade 4 1054ES Amsterdam</text:p>
            <text:p text:style-name="common-al">Datum ontvangst: 03-08-2026</text:p>
            <text:p text:style-name="common-al">Zaaknummer: Z2026-034497</text:p>
            <text:p text:style-name="common-al">DSO-nummer: 202608030026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157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7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7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4497</meta:user-defined>
    <meta:user-defined meta:name="DCTERMS.abstract">plaatsen van een buitenunit voor een warmtepompsysteem voor de retailruimt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tadhouderskade 4 1054ES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573</meta:user-defined>
    <meta:user-defined meta:name="OVERHEIDop.GmbID/DC.identifier">gmb-2026-381573</meta:user-defined>
    <meta:user-defined meta:name="OVERHEIDop.versieInformatie"/>
  </office:meta>
</office:document-meta>
</file>