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fhandeling melding voor het aanbrengen van spandoeken t.b.v. Paddenstoelfestij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op 30 juli 2026 een melding ontvangen voor het aanbrengen van spandoeken t.b.v. Paddenstoelfestijn op de locatie Grotestraat 281 in Nijverdal. De melding is behandeld onder zaaknummer Z2026-00002219 en is geaccepteerd.</text:p>
            <text:p text:style-name="common-al">De genoemde activiteit en het plaatsen van de spandoeken vinden plaats op 18 oktober 2026 op de volgende locaties:</text:p>
            <text:p text:style-name="common-al">1. Voor het buitencentrum, Grotestraat 281 in Nijverdal</text:p>
            <text:p text:style-name="last-al">2. Aan de zijkant van het buitencentrum, Grotestraat 281 in Nijverdal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ndoorn</text:p>
            </table:table-cell>
            <table:table-cell office:value-type="string" table:style-name="header.C">
              <text:p text:style-name="headerright"><text:span text:style-name="nr">Nr. 38157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7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7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llendoorn</meta:user-defined>
    <meta:user-defined meta:name="OVERHEID.Informatietype/DC.type">officiële publicatie</meta:user-defined>
    <meta:user-defined meta:name="OVERHEID.Gemeente/DCTERMS.publisher">Hellendoorn</meta:user-defined>
    <meta:user-defined meta:name="OVERHEID.Gemeente/OVERHEID.authority">Hellendoor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2219</meta:user-defined>
    <meta:user-defined meta:name="DCTERMS.abstract">Betreft: Melding voor het aanbrengen van spandoeken t.b.v. Paddenstoelfestijn op locatie Grotestraat 281 in Nijverdal</meta:user-defined>
    <dc:language>nl</dc:language>
    <meta:user-defined meta:name="OVERHEIDop.locatietype/OVERHEIDop.gebiedsmarkering">Punt</meta:user-defined>
    <meta:user-defined meta:name="DC.title">Kennisgeving afhandeling melding voor het aanbrengen van spandoeken t.b.v. Paddenstoelfestijn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71</meta:user-defined>
    <meta:user-defined meta:name="OVERHEIDop.GmbID/DC.identifier">gmb-2026-381571</meta:user-defined>
    <meta:user-defined meta:name="OVERHEIDop.versieInformatie"/>
  </office:meta>
</office:document-meta>
</file>