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Zeilenmakerspad 3, 1509 BZ Zaandam - het verduurzamen van een rijks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3216 - het verduurzamen van een rijksmonument - op de locatie Zeilenmakerspad 3, 1509 BZ Zaandam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Rijksmonumentenactiviteit met betrekking tot een gebouwd of aangelegd monument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07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156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3216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Zeilenmakerspad 3, 1509 BZ Zaandam - het verduurzamen van een rijksmonumen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68</meta:user-defined>
    <meta:user-defined meta:name="OVERHEIDop.GmbID/DC.identifier">gmb-2026-381568</meta:user-defined>
    <meta:user-defined meta:name="OVERHEIDop.versieInformatie"/>
  </office:meta>
</office:document-meta>
</file>