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Monnikebildtdijk 81, 9078 VD in Oudebildtzij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095898, voor een omgevingsvergunning op de locatie Monnikebildtdijk 81, 9078 VD in Oudebildtzijl. De vergunning is verleend. Het besluit betreft het plaatsen van een windmolen. </text:p>
            <text:p text:style-name="common-al">Het besluit is verzonden op 7 augustus 2026.</text:p>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156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6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6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095898</meta:user-defined>
    <meta:user-defined meta:name="DCTERMS.abstract">Verleende omgevingsvergunning voor het plaatsen van een windmolen op de locatie Monnikebildtdijk 81, 9078 VD in Oudebildtzijl.</meta:user-defined>
    <dc:language>nl</dc:language>
    <meta:user-defined meta:name="DC.title">Kennisgeving besluit op aanvraag omgevingsvergunning Monnikebildtdijk 81, 9078 VD in Oudebildtzijl</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57</meta:user-defined>
    <meta:user-defined meta:name="OVERHEIDop.publicationIssue">381566</meta:user-defined>
    <meta:user-defined meta:name="OVERHEIDop.GmbID/DC.identifier">gmb-2026-381566</meta:user-defined>
    <meta:user-defined meta:name="OVERHEIDop.versieInformatie"/>
  </office:meta>
</office:document-meta>
</file>