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astoriestraat 12 3195HT Perni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232</text:span>/<text:span text:style-name="nadrukvet">2026070600911</text:span>, heeft ontvangen voor de Bouwactiviteit (omgevingsplan), Bouwactiviteit (technisch). <text:span text:style-name="nadrukcur">(Grondslag: Omgevingswet, artikel 5.1)</text:span></text:p>
            <text:p text:style-name="common-al">De aanvraag betreft de bouw van 1 parkeergarage, 2 kantoorgebouwen en 3 hallen op de locatie (nabij de Pastoriestraat 12 te Pernis Rotterdam op de locatie Pastoriestraat 12 3195HT Perni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56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232</meta:user-defined>
    <meta:user-defined meta:name="DCTERMS.abstract">de bouw van1 parkeergarage, 2 kantoorgebouwenen 3 hallen op de locatie (nabij_ de Pastoriestraat 12 te Pernis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astoriestraat 12 3195HT Pernis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65</meta:user-defined>
    <meta:user-defined meta:name="OVERHEIDop.GmbID/DC.identifier">gmb-2026-381565</meta:user-defined>
    <meta:user-defined meta:name="OVERHEIDop.versieInformatie"/>
  </office:meta>
</office:document-meta>
</file>