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6-004409, Merovingersweg 2 5616JA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6-004409 </text:p>
            <text:p text:style-name="common-al"> Omschrijving: realiseren van 20 woningen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Merovingersweg 2 5616JA Eindhoven</text:p>
              </text:list-item>
            </text:list>
            <text:p text:style-name="common-al"> Soort aanvraag: Buitenplanse omgevingsplanactiviteit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56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56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4409</meta:user-defined>
    <meta:user-defined meta:name="DCTERMS.abstract">realiseren van 20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6-004409, Merovingersweg 2 5616JA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562</meta:user-defined>
    <meta:user-defined meta:name="OVERHEIDop.GmbID/DC.identifier">gmb-2026-381562</meta:user-defined>
    <meta:user-defined meta:name="OVERHEIDop.versieInformatie"/>
  </office:meta>
</office:document-meta>
</file>