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gunning verleend voor het tijdelijk plaatsen van een steiger van 10 augustus tot en met 28 augustus, Herenstraat 14, 2271 CG Voorburg - kenmerk 000024398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leende vergunning voorwerp op de openbare plaats voor het tijdelijk plaatsen van een steiger van 10 augustus tot en met 28 augustus.</text:p>
            <text:p text:style-name="common-al">
            
          </text:p>
            <text:p text:style-name="common-al">
            <text:span text:style-name="nadrukvet">Datum bekendmaking besluit: </text:span>07 augustus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155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5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5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39834</meta:user-defined>
    <dc:language>nl</dc:language>
    <meta:user-defined meta:name="OVERHEIDop.locatietype/OVERHEIDop.gebiedsmarkering">Punt</meta:user-defined>
    <meta:user-defined meta:name="DC.title">Vergunning verleend voor het tijdelijk plaatsen van een steiger van 10 augustus tot en met 28 augustus, Herenstraat 14, 2271 CG Voorburg - kenmerk 00002439834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59</meta:user-defined>
    <meta:user-defined meta:name="OVERHEIDop.GmbID/DC.identifier">gmb-2026-381559</meta:user-defined>
    <meta:user-defined meta:name="OVERHEIDop.versieInformatie"/>
  </office:meta>
</office:document-meta>
</file>