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Berkenbosch Blokstraat 9, 2586 HD 's-Gravenhage, 2e Messstraat 108, 2586 XG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herstellen van de achtergevel en de schoorsteen van de kerk Berkenbosch Blokstraat 9 en het gedeeltelijk herstellen van de gevel van de kerk 2e Messstraat 108</text:p>
            <text:p text:style-name="common-al"/>
            <text:p text:style-name="common-al">Ons kenmerk: VTH2025-41029</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Berkenbosch Blokstraat 9, 2586 HD 's-Gravenhage, 2e Messstraat 108, 2586 XG 's-Gravenhage</text:p>
            <text:p text:style-name="common-al">
            
          </text:p>
            <text:p text:style-name="common-al">
            <text:span text:style-name="nadrukvet">
              <text:span text:style-name="nadrukcur">Datum bekendmaking besluit:</text:span>
            </text:span>
          </text:p>
            <text:p text:style-name="common-al">07-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155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5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5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5-41029</meta:user-defined>
    <meta:user-defined meta:name="DCTERMS.abstract">het herstellen van de achtergevel en de schoorsteen van de kerk Berkenbosch Blokstraat 9 en het gedeeltelijk herstellen van de gevel van de kerk 2e Messstraat 108</meta:user-defined>
    <dc:language>nl</dc:language>
    <meta:user-defined meta:name="OVERHEIDop.locatietype/OVERHEIDop.gebiedsmarkering">Punt</meta:user-defined>
    <meta:user-defined meta:name="OVERHEIDop.locatietype/OVERHEIDop.gebiedsmarkering">Punt</meta:user-defined>
    <meta:user-defined meta:name="DC.title">Omgevingsvergunning - Beschikking Verleend, Berkenbosch Blokstraat 9, 2586 HD 's-Gravenhage, 2e Messstraat 108, 2586 XG 's-Gravenhage</meta:user-defined>
    <meta:user-defined meta:name="OVERHEIDop.datumEindeReactietermijn">2026-09-18</meta:user-defined>
    <meta:user-defined meta:name="OVERHEIDop.terinzageleggingBG">https://www.digitale-inzage.nl/Den%20Haag/dossier/xPByedWr-Uye5nbUnZ1f1A</meta:user-defined>
    <meta:user-defined meta:name="DCTERMS.W3CDTF/DCTERMS.available">2026-08-11</meta:user-defined>
    <meta:user-defined meta:name="DCTERMS.W3CDTF/OVERHEIDop.jaargang">2026</meta:user-defined>
    <meta:user-defined meta:name="OVERHEIDop.publicationIssue">381558</meta:user-defined>
    <meta:user-defined meta:name="OVERHEIDop.GmbID/DC.identifier">gmb-2026-381558</meta:user-defined>
    <meta:user-defined meta:name="OVERHEIDop.versieInformatie"/>
  </office:meta>
</office:document-meta>
</file>