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aanleggen van natuurvriendelijke oevers in de uiterwaarden van de IJssel aan Oever van de IJssel ter hoogte van Hoenwaardseweg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</text:span>
          </text:p>
            <text:p text:style-name="common-al">De beslistermijn is met maximaal 6 weken verlengd voor: </text:p>
            <text:list text:style-name="id1-3-2-1-1-3">
              <text:list-item text:style-override="id1-3-2-1-1-3-1">
                <text:number>•</text:number>
                <text:p text:style-name="al">Oever van de IJssel ter hoogte van de Hoenwaardseweg: het aanleggen van natuurvriendelijke oevers in de uiterwaarden van de IJssel</text:p>
              </text:list-item>
            </text:list>
            <text:p text:style-name="last-al">
            <text:span text:style-name="nadrukcur"> Tegen het verlengen van de beslistermijn kunt u geen bezwaarschrift indienen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8155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nging beslistermijn voor het aanleggen van natuurvriendelijke oevers in de uiterwaarden van de IJssel aan Oever van de IJssel ter hoogte van Hoenwaardseweg te Hatt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554</meta:user-defined>
    <meta:user-defined meta:name="OVERHEIDop.GmbID/DC.identifier">gmb-2026-381554</meta:user-defined>
    <meta:user-defined meta:name="OVERHEIDop.versieInformatie"/>
  </office:meta>
</office:document-meta>
</file>