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ouwermanstraat 19-2 1071LV Amsterdam, Wouwermanstraat 19-H 1071LV Amsterdam</text:p>
      <text:section text:name="zakelijke-mededeling_id1-3-2" text:style-name="zakelijke-mededeling">
        <text:section text:name="zakelijke-mededeling-tekst_id1-3-2-1" text:style-name="zakelijke-mededeling-tekst">
          <text:section text:name="tekst_id1-3-2-1-1" text:style-name="tekst">
            <text:p text:style-name="common-al">Omschrijving: realiseren van een kelder met koekoek voor en achterzijde, realiseren aanbouw met dakterras, plaatsen balkon op de tweede en derde verdieping, plaatsen dakraam voorzijde, makenbuitentrap, realiseren dakuitbouw en wijzigen brandcompartimentering waardoor drie extra woningen ontstaan.</text:p>
            <text:p text:style-name="common-al">Zaakadres: Wouwermanstraat 19-2 1071LV Amsterdam, Wouwermanstraat 19-H 1071LV Amsterdam</text:p>
            <text:p text:style-name="common-al">Datum ontvangst: 20-07-2026</text:p>
            <text:p text:style-name="common-al">Zaaknummer: Z2026-032036</text:p>
            <text:p text:style-name="common-al">DSO-nummer: 2026072001124</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155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5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5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2036</meta:user-defined>
    <meta:user-defined meta:name="DCTERMS.abstract">realiseren van een kelder met koekoek voor en achterzijde, realiseren aanbouw met dakterras, plaatsen balkon op de tweede en derde verdiep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Wouwermanstraat 19-2 1071LV Amsterdam, Wouwermanstraat 19-H 1071LV Amsterdam</meta:user-defined>
    <meta:user-defined meta:name="DCTERMS.W3CDTF/DCTERMS.available">2026-08-11</meta:user-defined>
    <meta:user-defined meta:name="DCTERMS.W3CDTF/OVERHEIDop.jaargang">2026</meta:user-defined>
    <meta:user-defined meta:name="OVERHEIDop.publicationIssue">381553</meta:user-defined>
    <meta:user-defined meta:name="OVERHEIDop.GmbID/DC.identifier">gmb-2026-381553</meta:user-defined>
    <meta:user-defined meta:name="OVERHEIDop.versieInformatie"/>
  </office:meta>
</office:document-meta>
</file>