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bouwen van een terrasoverkapping en een pergola aan Hoogedijk 4 te Kat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bouwen van een terrasoverkapping en een pergola op locatie Hoogedijk 4, 1145PM Katwoude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technisch)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17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154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4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bouwen van een terrasoverkapping en een pergola aan Hoogedijk 4 te Katwou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548</meta:user-defined>
    <meta:user-defined meta:name="OVERHEIDop.GmbID/DC.identifier">gmb-2026-381548</meta:user-defined>
    <meta:user-defined meta:name="OVERHEIDop.versieInformatie"/>
  </office:meta>
</office:document-meta>
</file>