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Teding van Berkhoutstraat 92 2032LN Haarlem, 0392-2026-0099551, het plaatsen van een dakkapel aan de voorzijde, verzonden 07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8154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99551</meta:user-defined>
    <meta:user-defined meta:name="DCTERMS.abstract">het plaatsen van een dakkapel aan de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Teding van Berkhoutstraat 92 2032LN Haarlem, 0392-2026-0099551, het plaatsen van een dakkapel aan de voorzijde, verzonden 07-08-202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42</meta:user-defined>
    <meta:user-defined meta:name="OVERHEIDop.GmbID/DC.identifier">gmb-2026-381542</meta:user-defined>
    <meta:user-defined meta:name="OVERHEIDop.versieInformatie"/>
  </office:meta>
</office:document-meta>
</file>