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Bolgerijsekade 3, 4121 ER Eve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ctificatie op de omschrijving: plaatsen van de erker voorkant is zijkant geworden van de woning</text:p>
            <text:p text:style-name="common-al"/>
            <text:p text:style-name="common-al">Op 05-08-2026 heeft de gemeente een aanvraag omgevingsvergunning (regulier) ontvangen voor het perceel Bolgerijsekade 3, 4121 ER Everdingen. De aanvraag is geregistreerd onder zaaknummer OVR-2026-012159. De aanvraag betreft het plaatsen van een erker aan de zijkant van de woning.</text:p>
            <text:p text:style-name="common-al"/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/>
            <text:p text:style-name="common-al">Tegen aanvragen kunt u geen bezwaar indienen. Dit is pas mogelijk nadat de gemeente een besluit heeft genom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8153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3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3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gekomen aanvraag omgevingsvergunning Bolgerijsekade 3, 4121 ER Everding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37</meta:user-defined>
    <meta:user-defined meta:name="OVERHEIDop.GmbID/DC.identifier">gmb-2026-381537</meta:user-defined>
    <meta:user-defined meta:name="OVERHEIDop.versieInformatie"/>
  </office:meta>
</office:document-meta>
</file>