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participatiemogelijkheid ruimtelijke ontwikkelingen Drieënhuizerweg 44 in Kootwijkerbroek</text:p>
      <text:section text:name="zakelijke-mededeling_id1-3-2" text:style-name="zakelijke-mededeling">
        <text:section text:name="zakelijke-mededeling-tekst_id1-3-2-1" text:style-name="zakelijke-mededeling-tekst">
          <text:section text:name="tekst_id1-3-2-1-1" text:style-name="tekst">
            <text:p text:style-name="common-al">Er is een verzoek ingediend om de mogelijkheden te onderzoeken voor een ruimtelijke ontwikkeling. Voor deze ontwikkeling is mogelijk een wijziging of afwijking van het Omgevingsplan gemeente Barneveld noodzakelijk. </text:p>
            <text:p text:style-name="common-al">In deze kennisgeving wordt aangegeven hoe burgers, bedrijven, maatschappelijke organisaties en/of bestuursorganen (hierna: belanghebbenden) bij de voorbereiding van het plan worden betrokken.</text:p>
            <text:p text:style-name="common-al">
            <text:span text:style-name="nadrukcur">Ruimtelijke procedure</text:span>
          </text:p>
            <text:p text:style-name="common-al">Het verzoek zit nog in de voorbereidende fase. In deze fase moet de indiener van het verzoek (hierna: initiatiefnemer) het plan verder uitwerken voordat er een formeel verzoek ingediend wordt om een ruimtelijke procedure op te starten. </text:p>
            <text:p text:style-name="common-al">Omdat er nog geen formele procedure loopt liggen er nog geen stukken ter inzage en is er nog geen gelegenheid om zienswijzen of bezwaren naar voren te brengen. Het is momenteel ook nog niet duidelijk welke formele ruimtelijke procedure doorlopen wordt en wanneer deze eventueel opgestart wordt.</text:p>
            <text:p text:style-name="common-al">U vindt de officiële bekendmaking via <text:a xlink:href="https://www.barneveld.nl/over-barneveld/bekendmakingen" xlink:type="simple">https://www.barneveld.nl/over-barneveld/bekendmakingen</text:a> of ga via <text:a xlink:href="http://www.barneveld.nl" xlink:type="simple">www.barneveld.nl</text:a> naar de bekendmakingen (in de rubriek ‘Over Barneveld’).</text:p>
            <text:p text:style-name="common-al">
            <text:span text:style-name="nadrukcur">Participatiemogelijkheden</text:span>
          </text:p>
            <text:p text:style-name="common-al">In lijn met het Participatiebeleid gemeente Barneveld geeft een initiatiefnemer aan hoe belanghebbenden bij de uitwerking van het betreffende plan betrokken worden. Door dit als kennisgeving te publiceren worden belanghebbenden hier vroegtijdig van op de hoogte gesteld. </text:p>
            <text:p text:style-name="common-al">Voor het volgende plan is de participatiemogelijkheid inmiddels bekend:</text:p>
            <text:p text:style-name="common-al">
            <text:span text:style-name="nadrukvet">Drieënhuizerweg 44</text:span>
          </text:p>
            <text:p text:style-name="common-al">
            <text:span text:style-name="nadrukcur">Het plan</text:span>
          </text:p>
            <text:p text:style-name="common-al">Er is een aanvraag ingediend om bij de locatie Drieënhuizerweg 44 in Kootwijkerbroek het gebruik te wijzigen van een veeteeltbedrijf naar een akkerbouwbedrijf. Een deel van de agrarische bebouwing wordt gesloopt en een deel wordt hergebruikt voor het akkerbouwbedrijf. Ook wordt er een nieuw bedrijfsgebouw toegevoegd. De bestaande niet-agrarische nevenactiviteit (metaalbewerking) blijft gehandhaafd.</text:p>
            <text:p text:style-name="common-al">
            <text:span text:style-name="nadrukcur">Participatiewijze</text:span>
          </text:p>
            <text:p text:style-name="common-al">Voor vragen aan de initiatiefnemer kunt u contact opnemen met de heer E. Top via e-mailadres <text:a xlink:href="mailto:e.top@middennederland.com" xlink:type="simple">e.top@middennederland.com</text:a> of telefoonnummer (0342) 404 610.</text:p>
            <text:p text:style-name="common-al">
            <text:span text:style-name="nadrukcur">Heeft u vragen?</text:span>
          </text:p>
            <text:p text:style-name="last-al">Voor vragen aan de gemeente kunt u contact opnemen met het servicepunt Bouwen, Wonen en Leefomgeving via <text:a xlink:href="mailto:servicepuntbwl@barneveld.nl" xlink:type="simple">servicepuntbwl@barneveld.nl</text:a> of telefoonnummer (0342) 495 335.</text:p>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13 augustus 2026.</text:span>
          </text:p>
          </text:section>
          <text:section text:name="ondertekening_id1-3-2-2-2">
            <text:p>Burgemeester en wethouders van de gemeente Barnevel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15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Barneveld</meta:user-defined>
    <meta:user-defined meta:name="OVERHEID.Informatietype/DC.type">officiële publicatie</meta:user-defined>
    <meta:user-defined meta:name="OVERHEIDop.Rubriek/DC.type">participatie</meta:user-defined>
    <meta:user-defined meta:name="OVERHEID.Gemeente/OVERHEID.authority">Barneveld</meta:user-defined>
    <meta:user-defined meta:name="OVERHEID.Gemeente/DCTERMS.publisher">Barneveld</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Kennisgeving participatiemogelijkheid ruimtelijke ontwikkelingen Drieënhuizerweg 44 in Kootwijkerbroek</meta:user-defined>
    <meta:user-defined meta:name="DCTERMS.W3CDTF/DCTERMS.available">2026-08-13</meta:user-defined>
    <meta:user-defined meta:name="DCTERMS.W3CDTF/OVERHEIDop.jaargang">2026</meta:user-defined>
    <meta:user-defined meta:name="OVERHEIDop.publicationIssue">381534</meta:user-defined>
    <meta:user-defined meta:name="OVERHEIDop.GmbID/DC.identifier">gmb-2026-381534</meta:user-defined>
    <meta:user-defined meta:name="OVERHEIDop.versieInformatie"/>
  </office:meta>
</office:document-meta>
</file>