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1-1-8-9">
      <text:list-level-style-bullet text:bullet-char="–" text:level="1">
        <style:list-level-properties text:min-label-width="10mm"/>
      </text:list-level-style-bullet>
    </text:list-style>
  </office:automatic-styles>
  <office:body>
    <office:text>
      <text:p text:style-name="new_page_staatscourant"/>
      <text:p text:style-name="single-kop-titel">Bekendmaking openstelling aanvraag exploitatie coffeeshop in de gemeente Weert</text:p>
      <text:section text:name="zakelijke-mededeling_id1-3-2" text:style-name="zakelijke-mededeling">
        <text:section text:name="zakelijke-mededeling-tekst_id1-3-2-1" text:style-name="zakelijke-mededeling-tekst">
          <text:section text:name="tekst_id1-3-2-1-1" text:style-name="tekst">
            <text:p text:style-name="common-al">In navolging op de wijziging van de <text:a xlink:href="https://www.weert.nl/wijziging-beleidsregel-vestiging-coffeeshops-gemeente-weert" xlink:type="simple"><text:span text:style-name="nadrukondlijn">beleidsregel vestiging coffeeshop van 16 juli 2026</text:span></text:a> wordt er een nieuw aanvraagtijdvak geopend. Via deze weg kunnen geïnteresseerden kans maken op de exploitatievergunning en gedoogverklaring voor het exploiteren van een coffeeshop voor 2 jaar.</text:p>
            <text:p text:style-name="common-al">
            <text:span text:style-name="nadrukondlijn">Aanvraag coffeeshop</text:span>
          </text:p>
            <text:p text:style-name="common-al">Gegadigden die in aanmerking willen komen voor de exploitatie van een tijdelijke coffeeshop in Weert kunnen vanaf maandag 17 augustus 2026 tot en met vrijdag 18 september 2026 een aanvraag indienen.</text:p>
            <text:p text:style-name="common-al">Met de hierboven genoemde beleidswijziging kan er enkel een aanvraag worden gedaan voor het pand aan de Beekstraat 50, 6001 GJ, te Weert. Tevens dient de beoogd exploitant ervaring te hebben binnen de branche zoals beschreven in het beleid.</text:p>
            <text:p text:style-name="common-al">Aanvragen die buiten dit aanvraagtijdvak worden ontvangen, zullen worden geweigerd.</text:p>
            <text:p text:style-name="common-al">
            <text:span text:style-name="nadrukondlijn">Indieningsvereisten</text:span>
          </text:p>
            <text:p text:style-name="common-al">Voor het indienen van een aanvraag dient u het volledig ingevulde en ondertekende ‘aanvraagformulier vergunning coffeeshop 2026’ zoals dat is bijgevoegd bij deze bekendmaking, inclusief alle daarin gevraagde bijlagen, in te dienen. De bijlagen die moeten worden toegevoegd zijn:</text:p>
            <text:list text:style-name="id1-3-2-1-1-8">
              <text:list-item text:style-override="id1-3-2-1-1-8-1">
                <text:number>–</text:number>
                <text:p text:style-name="al">Een recent, origineel uittreksel van het bevolkingsregister van zowel de exploitant(en) als de leidinggevende(n) (maximaal 3 maanden oud). </text:p>
              </text:list-item>
              <text:list-item text:style-override="id1-3-2-1-1-8-2">
                <text:number>–</text:number>
                <text:p text:style-name="al">Een kopie van een geldig identiteitsbewijs, voor- en achterzijde, van aanvrager en leidinggevende(n).</text:p>
              </text:list-item>
              <text:list-item text:style-override="id1-3-2-1-1-8-3">
                <text:number>–</text:number>
                <text:p text:style-name="al">Een volledig ingevuld Bibob-vragenformulier met alle daarin gevraagde bijlagen, zodat de gemeente een onderzoek kan uitvoeren als bedoeld in artikel 7a van de Wet Bevordering Integriteitsbeoordelingen door het Openbaar Bestuur (Wet Bibob). Dit vragenformulier is bijgevoegd bij deze bekendmaking.</text:p>
              </text:list-item>
              <text:list-item text:style-override="id1-3-2-1-1-8-4">
                <text:number>–</text:number>
                <text:p text:style-name="al">Een plan waarin wordt beschreven op welke wijze en met welke concrete maatregelen u de risico’s op drugsverslaving van klanten zal voorkomen en bestrijden. </text:p>
              </text:list-item>
              <text:list-item text:style-override="id1-3-2-1-1-8-5">
                <text:number>–</text:number>
                <text:p text:style-name="al">Een plan waarin beschreven wordt op welke wijze en met welke concrete maatregelen u de AHOJGI-criteria als bedoeld in de Aanwijzing Opiumwet zal naleven. </text:p>
              </text:list-item>
              <text:list-item text:style-override="id1-3-2-1-1-8-6">
                <text:number>–</text:number>
                <text:p text:style-name="al">Een plan waarin u aangeeft welke maatregelen worden genomen om de mogelijke overlast van de coffeeshop in de directe omgeving te voorkomen. Hierbij dient u in ieder geval in te gaan op de maatregelen tegen geluidsoverlast, tegen vervuiling en tegen de aantasting van de sociale veiligheid. </text:p>
              </text:list-item>
              <text:list-item text:style-override="id1-3-2-1-1-8-7">
                <text:number>–</text:number>
                <text:p text:style-name="al">Een omschrijving op welke wijze de omgeving bij de vestiging en exploitatie van de nieuwe coffeeshop wordt betrokken. </text:p>
              </text:list-item>
              <text:list-item text:style-override="id1-3-2-1-1-8-8">
                <text:number>–</text:number>
                <text:p text:style-name="al">Een omschrijving van het gebruikte kassasysteem en de maatregelen die de ondernemer neemt om een controleerbaar kassasysteem te gebruiken, waarin ook real time de actuele aanwezige handelsvoorraad kan worden vastgesteld. </text:p>
              </text:list-item>
              <text:list-item text:style-override="id1-3-2-1-1-8-9">
                <text:number>–</text:number>
                <text:p text:style-name="al">Een bewijsmiddel waarmee aannemelijk wordt gemaakt dat de aanvrager ten minste een jaar exploitant van – of werkzaam bij – een coffeeshop is (geweest).</text:p>
              </text:list-item>
            </text:list>
            <text:p text:style-name="common-al">U kunt de aanvraag indienen per post of digitaal. Als u ervoor kiest om de aanvraag digitaal in te dienen stuurt u die naar <text:a xlink:href="mailto:coffeeshop@weert.nl" xlink:type="simple"><text:span text:style-name="nadrukondlijn">coffeeshop@weert.nl</text:span></text:a>. De aanvraag per post kunt u sturen naar:</text:p>
            <text:p text:style-name="common-al">De burgemeester van Weert </text:p>
            <text:p text:style-name="common-al">Postbus 950, 6000 AZ Weert</text:p>
            <text:p text:style-name="common-al">
            <text:span text:style-name="nadrukondlijn">Wijze van behandelen</text:span>
          </text:p>
            <text:p text:style-name="common-al">De aanvragen worden behandeld op grond van de volgorde die door middel van een loting wordt bepaald. Voor de uitwerking hiervan wordt verwezen naar de ‘beleidsregel vestiging coffeeshops gemeente Weert 2026'. </text:p>
            <text:p text:style-name="common-al">
            <text:span text:style-name="nadrukondlijn">Huurovereenkomst Beekstraat 50</text:span>
          </text:p>
            <text:p text:style-name="common-al">De aanvrager die na loting en onderzoek de exploitatievergunning en gedoogverklaring ontvangt, dient ook een huurovereenkomst aan te gaan voor de huur van het pand aan de Beekstraat 50. De huurperiode zal gelijk aan de exploitatievergunning eveneens 2 jaar zijn, zonder mogelijkheid tot verlenging. De oppervlakte van het object is 89,7 vierkante meter en de huurprijs is €1550,- per maand, exclusief BTW. De huurprijs wordt jaarlijks geïndexeerd conform CPI-index.</text:p>
            <text:p text:style-name="common-al">
            <text:span text:style-name="nadrukondlijn">Meer informatie</text:span>
          </text:p>
            <text:p text:style-name="last-al">Voor meer informatie kunt u contact opnemen met de medewerkers van het team Openbare Orde en Veiligheid, te bereiken via (0495) 575 000. Voor de openingstijden van de gemeente Weert, zie <text:a xlink:href="http://www.weert.nl/contact" xlink:type="simple"><text:span text:style-name="nadrukondlijn">www.weert.nl/contact</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15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Bekendmaking openstelling aanvraag exploitatie coffeeshop in de gemeente Weert</meta:user-defined>
    <meta:user-defined meta:name="DCTERMS.W3CDTF/DCTERMS.available">2026-08-12</meta:user-defined>
    <meta:user-defined meta:name="DCTERMS.W3CDTF/OVERHEIDop.jaargang">2026</meta:user-defined>
    <meta:user-defined meta:name="OVERHEIDop.externeBijlage">Aanvraagformulier|exb-2026-28453</meta:user-defined>
    <meta:user-defined meta:name="OVERHEIDop.externeBijlage">Bibob vragenformulier 2026|exb-2026-28454</meta:user-defined>
    <meta:user-defined meta:name="OVERHEIDop.externeBijlage">Plattegrond|exb-2026-28455</meta:user-defined>
    <meta:user-defined meta:name="OVERHEIDop.publicationIssue">381530</meta:user-defined>
    <meta:user-defined meta:name="OVERHEIDop.GmbID/DC.identifier">gmb-2026-381530</meta:user-defined>
    <meta:user-defined meta:name="OVERHEIDop.versieInformatie"/>
  </office:meta>
</office:document-meta>
</file>