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rayenhoffstraat 1, 1222 RW Hilversum, Krayenhoffstraat 3, 1222 RW Hilversum (samenvoegen huisnummers 1 en 3); 1995388; 0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Krayenhoffstraat 1, 1222 RW Hilversum, Krayenhoffstraat 3, 1222 RW Hilversum (samenvoegen huisnummers 1 en 3); 1995388; 07-08-2026; Status: Aanvraag ontvangen, gemeente Hilversum</text:p>
            <text:p text:style-name="common-al">
            
          </text:p>
            <text:p text:style-name="common-al">Datum indiening aanvraag: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52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388</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Punt</meta:user-defined>
    <meta:user-defined meta:name="DC.title">Krayenhoffstraat 1, 1222 RW Hilversum, Krayenhoffstraat 3, 1222 RW Hilversum (samenvoegen huisnummers 1 en 3); 1995388; 07-08-2026; Status: Aanvraag ontvangen, gemeente Hilversum</meta:user-defined>
    <meta:user-defined meta:name="DCTERMS.W3CDTF/DCTERMS.available">2026-08-11</meta:user-defined>
    <meta:user-defined meta:name="DCTERMS.W3CDTF/OVERHEIDop.jaargang">2026</meta:user-defined>
    <meta:user-defined meta:name="OVERHEIDop.publicationIssue">381527</meta:user-defined>
    <meta:user-defined meta:name="OVERHEIDop.GmbID/DC.identifier">gmb-2026-381527</meta:user-defined>
    <meta:user-defined meta:name="OVERHEIDop.versieInformatie"/>
  </office:meta>
</office:document-meta>
</file>