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container op de rijbaan van 12 september 2026 tot en met 14 november 2026 aan Monseigneur Zwijsenstraat 32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container op de rijbaan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Voor het huis aan de Monseigneur Zwijsenstraat 32 te Kaatsheuvel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12 september 2026 tot en met 14 november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1126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15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0001126</meta:user-defined>
    <dc:language>nl</dc:language>
    <meta:user-defined meta:name="OVERHEIDop.locatietype/OVERHEIDop.gebiedsmarkering">Adres</meta:user-defined>
    <meta:user-defined meta:name="DC.title">Toestemming voor het tijdelijk plaatsen van container op de rijbaan van 12 september 2026 tot en met 14 november 2026 aan Monseigneur Zwijsenstraat 32 te Kaatsheuv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20</meta:user-defined>
    <meta:user-defined meta:name="OVERHEIDop.GmbID/DC.identifier">gmb-2026-381520</meta:user-defined>
    <meta:user-defined meta:name="OVERHEIDop.versieInformatie"/>
  </office:meta>
</office:document-meta>
</file>