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uitbreiden van het magazijn/werkplaats en het verplaatsen en aanpassen van een vluchttrap, Deventer H 4728, Arnsbergstraat 7 7418EZ Deven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7-08-2026</text:p>
            <text:p text:style-name="common-al">
            <text:span text:style-name="nadrukvet">Locatie:</text:span> Deventer H 4728, Arnsbergstraat 7 7418EZ Deventer</text:p>
            <text:p text:style-name="common-al">
            <text:span text:style-name="nadrukvet">Zaakomschrijving:</text:span> het uitbreiden van het magazijn/werkplaats en het verplaatsen en aanpassen van een vluchttrap</text:p>
            <text:p text:style-name="common-al">
            <text:span text:style-name="nadrukvet">Zaaknummer:</text:span> Z2026-00003289</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item text:style-override="id1-3-2-1-1-6-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3289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3289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151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1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1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3289</meta:user-defined>
    <meta:user-defined meta:name="DCTERMS.abstract">het uitbreiden van het magazijn/werkplaats en het verplaatsen en aanpassen van een vluchttrap</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het uitbreiden van het magazijn/werkplaats en het verplaatsen en aanpassen van een vluchttrap, Deventer H 4728, Arnsbergstraat 7 7418EZ Deventer</meta:user-defined>
    <meta:user-defined meta:name="DCTERMS.W3CDTF/DCTERMS.available">2026-08-11</meta:user-defined>
    <meta:user-defined meta:name="DCTERMS.W3CDTF/OVERHEIDop.jaargang">2026</meta:user-defined>
    <meta:user-defined meta:name="OVERHEIDop.publicationIssue">381516</meta:user-defined>
    <meta:user-defined meta:name="OVERHEIDop.GmbID/DC.identifier">gmb-2026-381516</meta:user-defined>
    <meta:user-defined meta:name="OVERHEIDop.versieInformatie"/>
  </office:meta>
</office:document-meta>
</file>