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679, Collseweg / Urkhovenseweg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679 </text:p>
            <text:p text:style-name="common-al"> Omschrijving: realisatie OSP met KES en aanleg 150kV-kabeltracé HS-station Eindhov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Collseweg / Urkhovenseweg ongenummerd  </text:p>
              </text:list-item>
            </text:list>
            <text:p text:style-name="common-al"> Soort aanvraag: Aanlegactiviteit (overig), Bouwactiviteit (bouwtechnisch deel), Bouwactiviteit (ruimtelijk deel), Buitenplanse omgevingsplanactiviteit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5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679</meta:user-defined>
    <meta:user-defined meta:name="DCTERMS.abstract">realisatie OSP met KES en aanleg 150kV-kabeltracé HS-station Eindhoven</meta:user-defined>
    <dc:language>nl</dc:language>
    <meta:user-defined meta:name="OVERHEIDop.locatietype/OVERHEIDop.gebiedsmarkering">Vlak</meta:user-defined>
    <meta:user-defined meta:name="DC.title">Verlenging termijn omgevingsvergunning: EHV-ZP2026-005679, Collseweg / Urkhovenseweg ongenummer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13</meta:user-defined>
    <meta:user-defined meta:name="OVERHEIDop.GmbID/DC.identifier">gmb-2026-381513</meta:user-defined>
    <meta:user-defined meta:name="OVERHEIDop.versieInformatie"/>
  </office:meta>
</office:document-meta>
</file>