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Doklaan 40 3081AD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9-07-2026</text:span> een aanvraag voor een omgevingsvergunning, met kenmerk <text:span text:style-name="nadrukvet">Z2026-010552</text:span>/<text:span text:style-name="nadrukvet">2026072900654</text:span>, heeft ontvangen voor de Bouwactiviteit (omgevingsplan). <text:span text:style-name="nadrukcur">(Grondslag: Omgevingswet, artikel 5.1)</text:span></text:p>
            <text:p text:style-name="common-al">De aanvraag betreft de reeds geplaatste spiraalglijbaan en tunnelglijbaan op de locatie Doklaan 40 3081AD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151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1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1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10552</meta:user-defined>
    <meta:user-defined meta:name="DCTERMS.abstract">SBB - speeltoestel spiraalglijbaan (620) en tunnelglijbaan (621)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Doklaan 40 3081AD Rot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512</meta:user-defined>
    <meta:user-defined meta:name="OVERHEIDop.GmbID/DC.identifier">gmb-2026-381512</meta:user-defined>
    <meta:user-defined meta:name="OVERHEIDop.versieInformatie"/>
  </office:meta>
</office:document-meta>
</file>