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een grotere dakkapel plaatsen en het vervangen van een nieuw kozijn aan de voorzijde aan Jacob Catssingel 46 4819HC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gemeente Breda heeft op 07-08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501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151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501</meta:user-defined>
    <meta:user-defined meta:name="DCTERMS.abstract">een grotere dakkapel plaatsen en het vervangen van een nieuw kozijn aan de voorzijde</meta:user-defined>
    <dc:language>nl</dc:language>
    <meta:user-defined meta:name="OVERHEIDop.locatietype/OVERHEIDop.gebiedsmarkering">Vlak</meta:user-defined>
    <meta:user-defined meta:name="DC.title">Verlengen van de beslistermijn voor een grotere dakkapel plaatsen en het vervangen van een nieuw kozijn aan de voorzijde aan Jacob Catssingel 46 4819HC Breda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11</meta:user-defined>
    <meta:user-defined meta:name="OVERHEIDop.GmbID/DC.identifier">gmb-2026-381511</meta:user-defined>
    <meta:user-defined meta:name="OVERHEIDop.versieInformatie"/>
  </office:meta>
</office:document-meta>
</file>