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10">
      <text:list-level-style-number style:num-format="" style:num-prefix="A." text:level="1" text:start-value="1">
        <style:list-level-properties text:min-label-width="10mm"/>
      </text:list-level-style-number>
      <text:list-level-style-number style:num-format="" style:num-prefix="A." text:level="2">
        <style:list-level-properties text:min-label-width="10mm" text:space-before="10mm"/>
      </text:list-level-style-number>
    </text:list-style>
    <text:list-style style:name="id1-3-2-2-1-10-1">
      <text:list-level-style-number style:num-format="" style:num-prefix="A." text:level="1" text:start-value="1">
        <style:list-level-properties text:min-label-width="10mm"/>
      </text:list-level-style-number>
      <text:list-level-style-number style:num-format="" style:num-prefix="A." text:level="2">
        <style:list-level-properties text:min-label-width="10mm" text:space-before="10mm"/>
      </text:list-level-style-number>
    </text:list-style>
    <text:list-style style:name="id1-3-2-2-1-10-1-4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10-1-4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10-2">
      <text:list-level-style-number style:num-format="" style:num-prefix="B." text:level="1" text:start-value="2">
        <style:list-level-properties text:min-label-width="10mm"/>
      </text:list-level-style-number>
      <text:list-level-style-number style:num-format="" style:num-prefix="B." text:level="2">
        <style:list-level-properties text:min-label-width="10mm" text:space-before="10mm"/>
      </text:list-level-style-number>
    </text:list-style>
    <text:list-style style:name="id1-3-2-2-1-10-2-4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10-2-4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10-3">
      <text:list-level-style-number style:num-format="" style:num-prefix="C." text:level="1" text:start-value="3">
        <style:list-level-properties text:min-label-width="10mm"/>
      </text:list-level-style-number>
      <text:list-level-style-number style:num-format="" style:num-prefix="C." text:level="2">
        <style:list-level-properties text:min-label-width="10mm" text:space-before="10mm"/>
      </text:list-level-style-number>
    </text:list-style>
    <text:list-style style:name="id1-3-2-2-1-10-3-3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10-3-3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10-3-3-1-3">
      <text:list-level-style-number style:num-format="" style:num-prefix="a." text:level="1" text:start-value="1">
        <style:list-level-properties text:min-label-width="10mm"/>
      </text:list-level-style-number>
      <text:list-level-style-number style:num-format="" style:num-prefix="a." text:level="2">
        <style:list-level-properties text:min-label-width="10mm" text:space-before="10mm"/>
      </text:list-level-style-number>
    </text:list-style>
    <text:list-style style:name="id1-3-2-2-1-10-3-3-1-3-1">
      <text:list-level-style-number style:num-format="" style:num-prefix="a." text:level="1" text:start-value="1">
        <style:list-level-properties text:min-label-width="10mm"/>
      </text:list-level-style-number>
      <text:list-level-style-number style:num-format="" style:num-prefix="a." text:level="2">
        <style:list-level-properties text:min-label-width="10mm" text:space-before="10mm"/>
      </text:list-level-style-number>
    </text:list-style>
    <text:list-style style:name="id1-3-2-2-1-10-3-3-1-3-2">
      <text:list-level-style-number style:num-format="" style:num-prefix="b." text:level="1" text:start-value="2">
        <style:list-level-properties text:min-label-width="10mm"/>
      </text:list-level-style-number>
      <text:list-level-style-number style:num-format="" style:num-prefix="b." text:level="2">
        <style:list-level-properties text:min-label-width="10mm" text:space-before="10mm"/>
      </text:list-level-style-number>
    </text:list-style>
    <text:list-style style:name="id1-3-2-2-1-10-4">
      <text:list-level-style-number style:num-format="" style:num-prefix="D." text:level="1" text:start-value="4">
        <style:list-level-properties text:min-label-width="10mm"/>
      </text:list-level-style-number>
      <text:list-level-style-number style:num-format="" style:num-prefix="D." text:level="2">
        <style:list-level-properties text:min-label-width="10mm" text:space-before="10mm"/>
      </text:list-level-style-number>
    </text:list-style>
    <text:list-style style:name="id1-3-2-2-1-10-4-4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10-4-4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10-5">
      <text:list-level-style-number style:num-format="" style:num-prefix="E." text:level="1" text:start-value="5">
        <style:list-level-properties text:min-label-width="10mm"/>
      </text:list-level-style-number>
      <text:list-level-style-number style:num-format="" style:num-prefix="E." text:level="2">
        <style:list-level-properties text:min-label-width="10mm" text:space-before="10mm"/>
      </text:list-level-style-number>
    </text:list-style>
    <text:list-style style:name="id1-3-2-2-1-10-5-4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10-5-4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10-6">
      <text:list-level-style-number style:num-format="" style:num-prefix="F." text:level="1" text:start-value="6">
        <style:list-level-properties text:min-label-width="10mm"/>
      </text:list-level-style-number>
      <text:list-level-style-number style:num-format="" style:num-prefix="F." text:level="2">
        <style:list-level-properties text:min-label-width="10mm" text:space-before="10mm"/>
      </text:list-level-style-number>
    </text:list-style>
    <text:list-style style:name="id1-3-2-2-1-10-6-3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10-6-3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10-6-3-1-3">
      <text:list-level-style-number style:num-format="" style:num-prefix="a." text:level="1" text:start-value="1">
        <style:list-level-properties text:min-label-width="10mm"/>
      </text:list-level-style-number>
      <text:list-level-style-number style:num-format="" style:num-prefix="a." text:level="2">
        <style:list-level-properties text:min-label-width="10mm" text:space-before="10mm"/>
      </text:list-level-style-number>
    </text:list-style>
    <text:list-style style:name="id1-3-2-2-1-10-6-3-1-3-1">
      <text:list-level-style-number style:num-format="" style:num-prefix="a." text:level="1" text:start-value="1">
        <style:list-level-properties text:min-label-width="10mm"/>
      </text:list-level-style-number>
      <text:list-level-style-number style:num-format="" style:num-prefix="a." text:level="2">
        <style:list-level-properties text:min-label-width="10mm" text:space-before="10mm"/>
      </text:list-level-style-number>
    </text:list-style>
    <text:list-style style:name="id1-3-2-2-1-10-6-3-1-3-2">
      <text:list-level-style-number style:num-format="" style:num-prefix="b." text:level="1" text:start-value="2">
        <style:list-level-properties text:min-label-width="10mm"/>
      </text:list-level-style-number>
      <text:list-level-style-number style:num-format="" style:num-prefix="b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Rectificatie: Indexeren bedragen Verordening Maatschappelijke Participatie 2021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[Deze publicatie betreft een rectificatie omdat in onderdeel B een foutief bedrag was opgenomen. De oorspronkelijke publicatie is op 4 augustus 2026 bekendgemaakt<text:span text:style-name="nadrukvet">, </text:span>beschikbaar via <text:a xlink:href="https://zoek.officielebekendmakingen.nl/gmb-2026-370594.html" xlink:type="simple"><text:span text:style-name="nadrukondlijn">Gemeenteblad 2026, 370594</text:span></text:a>.]</text:p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/text:p>
            <text:p text:style-name="al">Volgens artikel 17 van de Verordening Maatschappelijke Participatie 2021 worden de bedragen elk jaar geïndexeerd volgens de consumentenprijsindex (CPI). </text:p>
            <text:p text:style-name="al"/>
            <text:p text:style-name="al">
            <text:span text:style-name="nadrukvet">Per 1 augustus 2026 worden de bedragen geïndexeerd met 2,88%</text:span>
          </text:p>
            <text:p text:style-name="al">Voor indexering gaan wij uit van het gemiddelde van het tijdvak mei 2025 tot en met april 2026. </text:p>
            <text:p text:style-name="al">De bedragen worden naar boven afgerond.</text:p>
            <text:p text:style-name="al"/>
            <text:p text:style-name="al">
            <text:span text:style-name="nadrukvet">Dit betekent dat de Verordening Maatschappelijke Participatie 2021 als volgt wijzigt:</text:span>
          </text:p>
            <text:p text:style-name="al"/>
            <text:list text:style-name="id1-3-2-2-1-10">
              <text:list-item text:style-override="id1-3-2-2-1-10-1">
                <text:number>A.</text:number>
                <text:p text:style-name="al">
                <text:span text:style-name="nadrukondlijn">Artikel 4</text:span>
              </text:p>
                <text:p text:style-name="al">Het vijfde lid wordt voor de hoogte van de bijdrage voor educatieve of maatschappelijke activiteiten voor kinderen als volgt gewijzigd:</text:p>
                <text:list text:style-name="id1-3-2-2-1-10-1-4">
                  <text:list-item text:style-override="id1-3-2-2-1-10-1-4-1">
                    <text:number>1.</text:number>
                    <text:p text:style-name="al">het bedrag van € 292 wordt vervangen door € 301. </text:p>
                  </text:list-item>
                </text:list>
              </text:list-item>
              <text:list-item text:style-override="id1-3-2-2-1-10-2">
                <text:number>B.</text:number>
                <text:p text:style-name="al">
                <text:span text:style-name="nadrukondlijn">Artikel 5</text:span>
              </text:p>
                <text:p text:style-name="al">Het derde lid wordt voor de hoogte van de bijdrage voor sportieve, culturele, educatieve, recreatieve en maatschappelijke activiteiten voor volwassenen als volgt gewijzigd:</text:p>
                <text:list text:style-name="id1-3-2-2-1-10-2-4">
                  <text:list-item text:style-override="id1-3-2-2-1-10-2-4-1">
                    <text:number>1.</text:number>
                    <text:p text:style-name="al">het bedrag van € 246 wordt vervangen door € 254. </text:p>
                  </text:list-item>
                </text:list>
              </text:list-item>
              <text:list-item text:style-override="id1-3-2-2-1-10-3">
                <text:number>C.</text:number>
                <text:p text:style-name="al">
                <text:span text:style-name="nadrukondlijn">Artikel 7</text:span>
              </text:p>
                <text:list text:style-name="id1-3-2-2-1-10-3-3">
                  <text:list-item text:style-override="id1-3-2-2-1-10-3-3-1">
                    <text:number>1.</text:number>
                    <text:p text:style-name="al">Het tweede lid wordt voor de bijdrage voor schoolgaande kinderen als volgt gewijzigd:</text:p>
                    <text:list text:style-name="id1-3-2-2-1-10-3-3-1-3">
                      <text:list-item text:style-override="id1-3-2-2-1-10-3-3-1-3-1">
                        <text:number>a.</text:number>
                        <text:p text:style-name="al">in onderdeel a wordt € 195 vervangen door € 201. </text:p>
                      </text:list-item>
                      <text:list-item text:style-override="id1-3-2-2-1-10-3-3-1-3-2">
                        <text:number>b.</text:number>
                        <text:p text:style-name="al">in onderdeel b wordt € 308 vervangen door € 317. </text:p>
                      </text:list-item>
                    </text:list>
                  </text:list-item>
                </text:list>
              </text:list-item>
              <text:list-item text:style-override="id1-3-2-2-1-10-4">
                <text:number>D.</text:number>
                <text:p text:style-name="al">
                <text:span text:style-name="nadrukondlijn">Artikel 8</text:span>
              </text:p>
                <text:p text:style-name="al">Het tweede lid wordt voor de bijdrage voor zwemlessen als volgt gewijzigd:</text:p>
                <text:list text:style-name="id1-3-2-2-1-10-4-4">
                  <text:list-item text:style-override="id1-3-2-2-1-10-4-4-1">
                    <text:number>1.</text:number>
                    <text:p text:style-name="al">het bedrag van € 374 wordt vervangen door € 385. </text:p>
                  </text:list-item>
                </text:list>
              </text:list-item>
              <text:list-item text:style-override="id1-3-2-2-1-10-5">
                <text:number>E.</text:number>
                <text:p text:style-name="al">
                <text:span text:style-name="nadrukondlijn">Artikel 11</text:span>
              </text:p>
                <text:p text:style-name="al">Het eerste lid wordt voor de kledingvoucher als volgt gewijzigd:</text:p>
                <text:list text:style-name="id1-3-2-2-1-10-5-4">
                  <text:list-item text:style-override="id1-3-2-2-1-10-5-4-1">
                    <text:number>1.</text:number>
                    <text:p text:style-name="al">het bedrag van € 129 wordt vervangen door € 133. </text:p>
                  </text:list-item>
                </text:list>
              </text:list-item>
              <text:list-item text:style-override="id1-3-2-2-1-10-6">
                <text:number>F.</text:number>
                <text:p text:style-name="al">
                <text:span text:style-name="nadrukondlijn">Artikel 13</text:span>
              </text:p>
                <text:list text:style-name="id1-3-2-2-1-10-6-3">
                  <text:list-item text:style-override="id1-3-2-2-1-10-6-3-1">
                    <text:number>1.</text:number>
                    <text:p text:style-name="al">Het tweede lid wordt voor de bijdrage in de kosten van een vakantieactiviteit in Nederland als volgt gewijzigd:</text:p>
                    <text:list text:style-name="id1-3-2-2-1-10-6-3-1-3">
                      <text:list-item text:style-override="id1-3-2-2-1-10-6-3-1-3-1">
                        <text:number>a.</text:number>
                        <text:p text:style-name="al">het bedrag van € 34 wordt vervangen door € 35. </text:p>
                      </text:list-item>
                      <text:list-item text:style-override="id1-3-2-2-1-10-6-3-1-3-2">
                        <text:number>b.</text:number>
                        <text:p text:style-name="al">het bedrag van € 66 wordt vervangen door € 68. </text:p>
                      </text:list-item>
                    </text:list>
                  </text:list-item>
                </text:list>
              </text:list-item>
            </text:list>
          </text:section>
        </text:section>
        <text:section text:name="regeling-sluiting_id1-3-2-3" text:style-name="regeling-sluiting">
          <text:section text:name="ondertekening_id1-3-2-3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ngelo</text:p>
            </table:table-cell>
            <table:table-cell office:value-type="string" table:style-name="header.C">
              <text:p text:style-name="headerright"><text:span text:style-name="nr">Nr. 381508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508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508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BvAS-Web-CB/5.52/xml/MC-DRP-OverigeBvAS-Web-CB.xml</meta:user-defined>
    <meta:user-defined meta:name="OVERHEID.Gemeente/DC.creator">Hengelo</meta:user-defined>
    <meta:user-defined meta:name="OVERHEID.Informatietype/DC.type">officiële publicatie</meta:user-defined>
    <meta:user-defined meta:name="OVERHEIDop.Rubriek/DC.type">ander besluit van algemene strekking</meta:user-defined>
    <meta:user-defined meta:name="OVERHEID.Gemeente/DCTERMS.publisher">Hengelo</meta:user-defined>
    <meta:user-defined meta:name="OVERHEID.Gemeente/OVERHEID.authority">Hengelo</meta:user-defined>
    <meta:user-defined meta:name="OVERHEID.TaxonomieBeleidsagendaDecentraal/OVERHEID.category">Sociale zekerheid | Organisatie en beleid</meta:user-defined>
    <meta:user-defined meta:name="DC.source">artikel 147 van de Gemeentewet]|[1.0:c:BWBR0005416&amp;artikel=147&amp;g=2026-06-04</meta:user-defined>
    <dc:language>nl</dc:language>
    <meta:user-defined meta:name="OVERHEIDop.locatietype/OVERHEIDop.gebiedsmarkering">Gemeente</meta:user-defined>
    <meta:user-defined meta:name="DC.title">Rectificatie: Indexeren bedragen Verordening Maatschappelijke Participatie 2021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508</meta:user-defined>
    <meta:user-defined meta:name="OVERHEIDop.GmbID/DC.identifier">gmb-2026-381508</meta:user-defined>
    <meta:user-defined meta:name="OVERHEIDop.versieInformatie"/>
  </office:meta>
</office:document-meta>
</file>